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GEDEELTELIJK VERANDEREN VAN EEN PAVILJOEN EN HET WIJZIGEN VAN DE GEVELS, VIJVERLAAN NABIJ NUMMER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gedeeltelijk veranderen van een paviljoen en het wijzigen van de gevels op het perceel Vijverlaan nabij nummer 1 te Heerenveen  (06-02-2020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5808</text:span><text:line-break/><text:date style:data-style-name="dag" text:fixed="true" text:date-value="2020-02-11"/><text:line-break/><text:date style:data-style-name="jaar" text:fixed="true" text:date-value="2020-0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5808</text:span><text:date style:data-style-name="nicedate" text:fixed="true" text:date-value="2020-0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5808</text:span><text:date style:data-style-name="nicedate" text:fixed="true" text:date-value="2020-0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2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2503.993 550639.928</meta:user-defined>
    <meta:user-defined meta:name="DC.title">AANVRAAG OMGEVINGSVERGUNNING, GEDEELTELIJK VERANDEREN VAN EEN PAVILJOEN EN HET WIJZIGEN VAN DE GEVELS, VIJVERLAAN NABIJ NUMMER 1 HEERENVEEN</meta:user-defined>
    <meta:user-defined meta:name="OVERHEID.PostcodeHuisnummer/OVERHEIDop.postcodeHuisnummer">8443GH 1</meta:user-defined>
    <meta:user-defined meta:name="OVERHEIDop.straatnaam">Vijverlaan</meta:user-defined>
    <meta:user-defined meta:name="OVERHEIDop.woonplaats">Heerenveen</meta:user-defined>
    <meta:user-defined meta:name="DCTERMS.W3CDTF/DCTERMS.available">2020-02-11</meta:user-defined>
    <meta:user-defined meta:name="DCTERMS.W3CDTF/OVERHEIDop.jaargang">2020</meta:user-defined>
    <meta:user-defined meta:name="OVERHEIDop.publicationIssue">35808</meta:user-defined>
    <meta:user-defined meta:name="OVERHEIDop.GmbID/DC.identifier">gmb-2020-35808</meta:user-defined>
    <meta:user-defined meta:name="OVERHEIDop.versieInformatie"/>
  </office:meta>
</office:document-meta>
</file>