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Nassaukade 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Nabij Nassaukade 31, 3071JL, realiseren van 36 appartementen en 35 grondgebonden woningen met parkeervoorziening (Hefkwartier fase DYZ) + aanleggen inrit t.b.v. de parkeervoorziening op het binnenterrein van het gebouw (voorerf). Straat inrit: Roentgenstraat (aanvraagdatum 18-12-2020, dossiernummer OMV.20.12.00391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51794</text:span><text:line-break/><text:date style:data-style-name="dag" text:fixed="true" text:date-value="2020-12-29"/><text:line-break/><text:date style:data-style-name="jaar" text:fixed="true" text:date-value="2020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51794</text:span><text:date style:data-style-name="nicedate" text:fixed="true" text:date-value="2020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51794</text:span><text:date style:data-style-name="nicedate" text:fixed="true" text:date-value="2020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3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3986.02 436413.65</meta:user-defined>
    <meta:user-defined meta:name="DC.title">Aangevraagde omgevingsvergunning Nassaukade 31</meta:user-defined>
    <meta:user-defined meta:name="OVERHEID.PostcodeHuisnummer/OVERHEIDop.postcodeHuisnummer">3071JL 31</meta:user-defined>
    <meta:user-defined meta:name="OVERHEIDop.straatnaam">Nassaukade</meta:user-defined>
    <meta:user-defined meta:name="OVERHEIDop.woonplaats">Rotterdam</meta:user-defined>
    <meta:user-defined meta:name="DCTERMS.W3CDTF/DCTERMS.available">2020-12-29</meta:user-defined>
    <meta:user-defined meta:name="DCTERMS.W3CDTF/OVERHEIDop.jaargang">2020</meta:user-defined>
    <meta:user-defined meta:name="OVERHEIDop.publicationIssue">351794</meta:user-defined>
    <meta:user-defined meta:name="OVERHEIDop.GmbID/DC.identifier">gmb-2020-351794</meta:user-defined>
    <meta:user-defined meta:name="OVERHEIDop.versieInformatie"/>
  </office:meta>
</office:document-meta>
</file>