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e Gemeentelijke verordening geurhinder en veehouderij Kollumerland c.a. geldend te verklaren voor de gemeente Noardeast-Fryslân. </text:p>
      <text:section text:name="regeling_id1-3-2" text:style-name="regeling">
        <text:section text:name="aanhef_id1-3-2-1" text:style-name="aanhef">
          <text:section text:name="preambule_id1-3-2-1-1" text:style-name="preambule">
            <text:p text:style-name="al"/>
            <text:p text:style-name="al">De raad van de gemeente Noardeast-Fryslân,</text:p>
            <text:p text:style-name="al">gelezen het voorstel van burgemeester en wethouders d.d.25 november 2020;</text:p>
            <text:p text:style-name="al"/>
            <text:p text:style-name="al">gelet op het bepaalde in artikel 29 Wet Arhi,</text:p>
            <text:p text:style-name="al"/>
            <text:p text:style-name="al">Besluit:</text:p>
            <text:p text:style-name="al"/>
            <text:p text:style-name="al">De Gemeentelijke verordening geurhinder en veehouderij Kollumerland c.a. geldend te verklaren voor de gemeente Noardeast-Fryslân. De adressenbijlagen van de geurverordening van voormalig gemeenten Dongeradeel en Ferwerderadiel hiervan onderdeel uit te laten maken.     .</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ection>
          <text:section text:name="artikel_id1-3-2-2-2" text:style-name="artikel">
            <text:p text:style-name="artikel_kop_titel"><text:span text:style-name="artikel_kop_label"/> <text:span text:style-name="artikel_kop_nr"/> </text:p>
            <text:p text:style-name="al"/>
          </text:section>
        </text:section>
        <text:section text:name="regeling-sluiting_id1-3-2-3" text:style-name="regeling-sluiting">
          <text:section text:name="ondertekening_id1-3-2-3-1">
            <text:p><text:span text:style-name="functie">Aldus besloten door de raad van de gemeente Noardeast-Fryslân in zijn openbare vergadering </text:span></text:p>
            <text:p><text:span text:style-name="functie">d.d. 16 december 2020.</text:span></text:p>
            <text:p><text:span text:style-name="functie"/></text:p>
            <text:p><text:span text:style-name="functie">De raad voornoemd,</text:span></text:p>
            <text:p><text:span text:style-name="functie">de griffier, mw T. Toren</text:span></text:p>
            <text:p><text:span text:style-name="functie">de voorzitter, mr J.G. Kramer</text:span></text:p>
            <text:p><text:span text:style-name="functie"/></text:p>
          </text:section>
        </text:section>
        <text:section text:name="bijlage_id1-3-2-4" text:style-name="bijlage">
          <text:p text:style-name="bijlage_top"/>
          <text:p text:style-name="hoofdstuk_kop"><text:span text:style-name="label"/> <text:span text:style-name="nr"/> Verordening</text:p>
          <text:p text:style-name="al"/>
          <text:p text:style-name="al">- ingevolge artikel 6 van de Wet geurhinder en veehouderij -</text:p>
          <text:p text:style-name="al"/>
          <text:p text:style-name="al">Definities</text:p>
          <text:p text:style-name="al"/>
          <text:p text:style-name="al">Onder bebouwde kom wordt in deze verordening verstaan:</text:p>
          <text:p text:style-name="al">• Een gebied met overwegend een woon- en verblijffunctie, waar op het moment van inwerkingtreding van deze verordening meer dan 10 woningen binnen een straal van 100 meter van de meest nabijgelegen gevel van het dierenverblijf dan wel op grond van het geldende bestemmingsplan zijn toegestaan.</text:p>
          <text:p text:style-name="al"/>
          <text:p text:style-name="al">Voor de overige van toepassing zijnde definities wordt aangesloten bij de definities genoemd in de Wet geurhinder en veehouderij.</text:p>
          <text:p text:style-name="al">Voorschriften</text:p>
          <text:p text:style-name="al">1. Voor de bijgaande inventarisatielijst (bijlage 1) en op de situatietekening (bijlage 2) voorkomende adressen geldt dat de afstand tussen de veehouderij waar dieren worden gehouden van een diercategorie waarvoor niet bij ministeriele regeling een geur emissiefactor is vastgesteld, en een geurgevoelig object minimaal moet bedragen:</text:p>
          <text:p text:style-name="al">a. binnen de bebouwde kom tenminste 50 meter;</text:p>
          <text:p text:style-name="al">b. buiten de bebouwde kom tenminste 25 meter.</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42116</text:span><text:line-break/><text:date style:data-style-name="dag" text:fixed="true" text:date-value="2020-12-23"/><text:line-break/><text:date style:data-style-name="jaar" text:fixed="true" text:date-value="2020-1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342116</text:span><text:date style:data-style-name="nicedate" text:fixed="true" text:date-value="2020-1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342116</text:span><text:date style:data-style-name="nicedate" text:fixed="true" text:date-value="2020-1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2.16/xml/MC-DRP-Verordeningen-Web-CB.xml</meta:user-defined>
    <meta:user-defined meta:name="OVERHEID.Gemeente/DC.creator">Noardeast-Fryslân</meta:user-defined>
    <meta:user-defined meta:name="OVERHEID.Informatietype/DC.type">officiële publicatie</meta:user-defined>
    <meta:user-defined meta:name="OVERHEIDgvop.Informatietype/DC.type">Verordeningen</meta:user-defined>
    <meta:user-defined meta:name="OVERHEID.Gemeente/OVERHEID.authority">Noardeast-Fryslân</meta:user-defined>
    <meta:user-defined meta:name="OVERHEID.Gemeente/DCTERMS.publisher">Noardeast-Fryslân</meta:user-defined>
    <meta:user-defined meta:name="OVERHEID.TaxonomieBeleidsagenda/OVERHEID.category">Landbouw | Organisatie en beleid</meta:user-defined>
    <meta:user-defined meta:name="DC.source">artikel 29 van de Wet algemene regels herindeling]|[1.0:c:BWBR0003718&amp;artikel=29&amp;g=2020-01-01</meta:user-defined>
    <meta:user-defined meta:name="DCTERMS.alternative">De gemeentelijke verordening geurhinder en veehouderij Kollumerland c.a. geldend te verklaren voor de gemeente Noardeast-Fryslân</meta:user-defined>
    <dc:language>nl</dc:language>
    <meta:user-defined meta:name="OVERHEID.Gemeente/DC.spatial">Noardeast-Fryslân</meta:user-defined>
    <meta:user-defined meta:name="DC.title">De Gemeentelijke verordening geurhinder en veehouderij Kollumerland c.a. geldend te verklaren voor de gemeente Noardeast-Fryslân.</meta:user-defined>
    <meta:user-defined meta:name="DCTERMS.W3CDTF/DCTERMS.available">2020-12-23</meta:user-defined>
    <meta:user-defined meta:name="DCTERMS.W3CDTF/OVERHEIDop.jaargang">2020</meta:user-defined>
    <meta:user-defined meta:name="OVERHEIDop.externeBijlage">Adressenlijsten|exb-2020-70128</meta:user-defined>
    <meta:user-defined meta:name="OVERHEIDop.publicationIssue">342116</meta:user-defined>
    <meta:user-defined meta:name="OVERHEIDop.betreftRegeling">CVDR650176_1</meta:user-defined>
    <meta:user-defined meta:name="xs:date/OVERHEIDop.startdatum">2021-01-01</meta:user-defined>
    <meta:user-defined meta:name="OVERHEIDop.GmbID/DC.identifier">gmb-2020-342116</meta:user-defined>
    <meta:user-defined meta:name="OVERHEIDop.versieInformatie"/>
  </office:meta>
</office:document-meta>
</file>