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intern verbouwen en het bouwen van een aanbouw over twee verdiepingen aan de achterkant van de woning, Koningslaan 59 te Utrecht,  HZ_WABO-20-3076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oningslaan 59 te Utrecht</text:p>
            <text:p text:style-name="common-al">HZ_WABO-20-30765</text:p>
            <text:p text:style-name="common-al">Toelichting: het intern verbouwen en het bouwen van een aanbouw over twee verdiepingen aan de achterkant van de woning</text:p>
            <text:p text:style-name="common-al">Datum besluit: 11 december 2020</text:p>
            <text:p text:style-name="common-al">Startdatum bezwaartermijn: 12 december 2020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2230</text:span><text:line-break/><text:date style:data-style-name="dag" text:fixed="true" text:date-value="2020-12-15"/><text:line-break/><text:date style:data-style-name="jaar" text:fixed="true" text:date-value="2020-1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32230</text:span><text:date style:data-style-name="nicedate" text:fixed="true" text:date-value="2020-1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32230</text:span><text:date style:data-style-name="nicedate" text:fixed="true" text:date-value="2020-1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1.13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8239.01 455494.27</meta:user-defined>
    <meta:user-defined meta:name="DC.title">Afgehandelde omgevingsvergunning, het intern verbouwen en het bouwen van een aanbouw over twee verdiepingen aan de achterkant van de woning, Koningslaan 59 te Utrecht,  HZ_WABO-20-30765</meta:user-defined>
    <meta:user-defined meta:name="OVERHEID.PostcodeHuisnummer/OVERHEIDop.postcodeHuisnummer">3583GN 59</meta:user-defined>
    <meta:user-defined meta:name="OVERHEIDop.straatnaam">Koningslaan</meta:user-defined>
    <meta:user-defined meta:name="OVERHEIDop.woonplaats">Utrecht</meta:user-defined>
    <meta:user-defined meta:name="DCTERMS.W3CDTF/DCTERMS.available">2020-12-15</meta:user-defined>
    <meta:user-defined meta:name="OVERHEIDop.externeBijlage">publiceerbaar-A|exb-2020-68209</meta:user-defined>
    <meta:user-defined meta:name="OVERHEIDop.externeBijlage">Besluit omgevingsvergunning publiceerbaar|exb-2020-68210</meta:user-defined>
    <meta:user-defined meta:name="DCTERMS.W3CDTF/OVERHEIDop.jaargang">2020</meta:user-defined>
    <meta:user-defined meta:name="OVERHEIDop.publicationIssue">332230</meta:user-defined>
    <meta:user-defined meta:name="OVERHEIDop.GmbID/DC.identifier">gmb-2020-332230</meta:user-defined>
    <meta:user-defined meta:name="OVERHEIDop.versieInformatie"/>
  </office:meta>
</office:document-meta>
</file>