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GROTEN EN VERANDEREN VAN EEN WONING MET SCHUURGEDEELTE EN EEN BIJGEBOUW IN 24 (ZORG)WONINGEN, GEMEENSCHAPPELIJKE RUIMTES EN DAGBESTEDING, SCHOTERLANDSEWEG 22 KATL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met schuurgedeelte en een bijgebouw in 24 (zorg)woningen, gemeenschappelijke ruimtes en dagbesteding op het perceel Schoterlandseweg 22 te Katlijk  (13-01-2020).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413</text:span><text:line-break/><text:date style:data-style-name="dag" text:fixed="true" text:date-value="2020-02-07"/><text:line-break/><text:date style:data-style-name="jaar" text:fixed="true" text:date-value="2020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2413</text:span><text:date style:data-style-name="nicedate" text:fixed="true" text:date-value="2020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2413</text:span><text:date style:data-style-name="nicedate" text:fixed="true" text:date-value="2020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1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8097 550534</meta:user-defined>
    <meta:user-defined meta:name="DC.title">AANVRAAG OMGEVINGSVERGUNNING, HET VERGROTEN EN VERANDEREN VAN EEN WONING MET SCHUURGEDEELTE EN EEN BIJGEBOUW IN 24 (ZORG)WONINGEN, GEMEENSCHAPPELIJKE RUIMTES EN DAGBESTEDING, SCHOTERLANDSEWEG 22 KATLIJK</meta:user-defined>
    <meta:user-defined meta:name="OVERHEID.PostcodeHuisnummer/OVERHEIDop.postcodeHuisnummer">8455JG 22</meta:user-defined>
    <meta:user-defined meta:name="OVERHEIDop.straatnaam">Schoterlandseweg</meta:user-defined>
    <meta:user-defined meta:name="OVERHEIDop.woonplaats">Katlijk</meta:user-defined>
    <meta:user-defined meta:name="DCTERMS.W3CDTF/DCTERMS.available">2020-02-07</meta:user-defined>
    <meta:user-defined meta:name="DCTERMS.W3CDTF/OVERHEIDop.jaargang">2020</meta:user-defined>
    <meta:user-defined meta:name="OVERHEIDop.publicationIssue">32413</meta:user-defined>
    <meta:user-defined meta:name="OVERHEIDop.GmbID/DC.identifier">gmb-2020-32413</meta:user-defined>
    <meta:user-defined meta:name="OVERHEIDop.versieInformatie"/>
  </office:meta>
</office:document-meta>
</file>