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loopdeur in een parkeergarage, Wittevrouwensingel 96 te Utrecht,  HZ_WABO-20-385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ttevrouwensingel 96 te Utrecht</text:p>
            <text:p text:style-name="common-al">HZ_WABO-20-38531</text:p>
            <text:p text:style-name="common-al">Toelichting: het bouwen van een loopdeur in een parkeergarage</text:p>
            <text:p text:style-name="common-al">Datum besluit: 26 november 2020</text:p>
            <text:p text:style-name="common-al">Startdatum bezwaartermijn: 28 november 2020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15929</text:span><text:line-break/><text:date style:data-style-name="dag" text:fixed="true" text:date-value="2020-12-01"/><text:line-break/><text:date style:data-style-name="jaar" text:fixed="true" text:date-value="2020-1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15929</text:span><text:date style:data-style-name="nicedate" text:fixed="true" text:date-value="2020-1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15929</text:span><text:date style:data-style-name="nicedate" text:fixed="true" text:date-value="2020-1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1.13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7098.19 456736.47</meta:user-defined>
    <meta:user-defined meta:name="DC.title">Afgehandelde omgevingsvergunning, het bouwen van een loopdeur in een parkeergarage, Wittevrouwensingel 96 te Utrecht,  HZ_WABO-20-38531</meta:user-defined>
    <meta:user-defined meta:name="OVERHEID.PostcodeHuisnummer/OVERHEIDop.postcodeHuisnummer">3514AL 95</meta:user-defined>
    <meta:user-defined meta:name="OVERHEIDop.straatnaam">Wittevrouwensingel</meta:user-defined>
    <meta:user-defined meta:name="OVERHEIDop.woonplaats">Utrecht</meta:user-defined>
    <meta:user-defined meta:name="DCTERMS.W3CDTF/DCTERMS.available">2020-12-01</meta:user-defined>
    <meta:user-defined meta:name="OVERHEIDop.externeBijlage">publiceerbaar-A|exb-2020-65034</meta:user-defined>
    <meta:user-defined meta:name="OVERHEIDop.externeBijlage">Besluit omgevingsvergunning publiceerbaar|exb-2020-65035</meta:user-defined>
    <meta:user-defined meta:name="DCTERMS.W3CDTF/OVERHEIDop.jaargang">2020</meta:user-defined>
    <meta:user-defined meta:name="OVERHEIDop.publicationIssue">315929</meta:user-defined>
    <meta:user-defined meta:name="OVERHEIDop.GmbID/DC.identifier">gmb-2020-315929</meta:user-defined>
    <meta:user-defined meta:name="OVERHEIDop.versieInformatie"/>
  </office:meta>
</office:document-meta>
</file>