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eldkwaliteitsplan Het Paviljoen, Luanalaan, Heerenveen (Skoatterwâld), vastgesteld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Heerenveen maken bekend dat de gemeenteraad op 7 september 2020 het beeldkwaliteitsplan Heerenveen – Het Paviljoen, Skoatterwâld, heeft vastgesteld. </text:p>
            <text:p text:style-name="al">Het beeldkwaliteitsplan geeft welstandscriteria voor een complex van acht woningen aan de zuidzijde van de Luanalaan in Skoatterwâld, Heerenveen.</text:p>
            <text:p text:style-name="al">De welstandscriteria zijn opgenomen in de Welstandsnota en vormen de basis voor de welstandsadvisering over de bouwplannen.</text:p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96077</text:span><text:line-break/><text:date style:data-style-name="dag" text:fixed="true" text:date-value="2020-11-12"/><text:line-break/><text:date style:data-style-name="jaar" text:fixed="true" text:date-value="2020-11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96077</text:span><text:date style:data-style-name="nicedate" text:fixed="true" text:date-value="2020-11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96077</text:span><text:date style:data-style-name="nicedate" text:fixed="true" text:date-value="2020-11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2.17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/OVERHEID.category">Ruimte en infrastructuur | Organisatie en beleid</meta:user-defined>
    <dc:language>nl</dc:language>
    <meta:user-defined meta:name="OVERHEID.Gemeente/DC.spatial">Heerenveen</meta:user-defined>
    <meta:user-defined meta:name="OVERHEID.EPSG28992/DC.spatial">193390.814 552118.98</meta:user-defined>
    <meta:user-defined meta:name="DC.title">Beeldkwaliteitsplan Het Paviljoen, Luanalaan, Heerenveen (Skoatterwâld), vastgesteld</meta:user-defined>
    <meta:user-defined meta:name="OVERHEID.PostcodeHuisnummer/OVERHEIDop.postcodeHuisnummer">8448TJ 4</meta:user-defined>
    <meta:user-defined meta:name="OVERHEIDop.straatnaam">Luanalaan</meta:user-defined>
    <meta:user-defined meta:name="OVERHEIDop.woonplaats">Heerenveen</meta:user-defined>
    <meta:user-defined meta:name="DCTERMS.W3CDTF/DCTERMS.available">2020-11-12</meta:user-defined>
    <meta:user-defined meta:name="DCTERMS.W3CDTF/OVERHEIDop.jaargang">2020</meta:user-defined>
    <meta:user-defined meta:name="OVERHEIDop.publicationIssue">296077</meta:user-defined>
    <meta:user-defined meta:name="OVERHEIDop.GmbID/DC.identifier">gmb-2020-296077</meta:user-defined>
    <meta:user-defined meta:name="OVERHEIDop.versieInformatie"/>
  </office:meta>
</office:document-meta>
</file>