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pstellen milieueffectrapport Klaverblad Noordoost, gemeente Heerenveen]</text:p>
      <text:section text:name="regeling_id1-3-2" text:style-name="regeling">
        <text:section text:name="aanhef_id1-3-2-1" text:style-name="aanhef">
          <text:section text:name="preambule_id1-3-2-1-1" text:style-name="preambule">
            <text:p text:style-name="al">Burgemeester en wethouders van Heerenveen maken op grond van de Wet Milieubeheer bekend dat zij besloten hebben een milieueffectrapport (m.e.r.) op te stellen voor het gebied Klaverblad Noordoost. Dit gebied is gelegen ten noorden van het Internationaal Bedrijvenpark Friesland (IBF) en de A7 te Heerenveen, ten oosten van de Mercurius en ten westen van de Pastoriesingel. Ter voorbereiding van het m.e.r. is een concept-Notitie Reikwijdte en Detailniveau (NRD) opgesteld. </text:p>
            <text:p text:style-name="al">
            <text:span text:style-name="nadrukvet">Aanleiding</text:span>
          </text:p>
            <text:p text:style-name="al">De gemeente is voornemens in Klaverblad Noordoost 40 hectare (bruto) bedrijventerrein, 30 hectare zonneweide en 50 hectare natuurinclusieve landbouw te ontwikkelen. Hiervoor wordt een nieuw bestemmingsplan of een omgevingsplan voorbereid. </text:p>
            <text:p text:style-name="al">Het bestemmingsplan of omgevingsplan voor Klaverblad Noordoost biedt naar verwachting een ruimtelijk kader voor bedrijfsactiviteiten die voorkomen in bijlage C en/of D bij het Besluit m.e.r. Daarnaast is er voor het bestemmingsplan of omgevingsplan mogelijk een Passende Beoordeling nodig in verband met effecten op Natura 2000-gebieden. Gelet op het voorgaande geldt voor het bestemmingsplan / omgevingsplan de verplichting om een m.e.r.-procedure te doorlopen.</text:p>
            <text:p text:style-name="al">
            <text:span text:style-name="nadrukvet">Notitie Reikwijdte en Detailniveau</text:span>
          </text:p>
            <text:p text:style-name="al">De eerste stap bij het opstellen van dit m.e.r. bestaat uit de terinzagelegging van de concept-Notitie Reikwijdte en Detailniveau. Deze notitie, die kan worden opgevat als startnotitie, beschrijft het plangebied en onderzoeksgebied voor het m.e.r. en de te onderzoeken activiteit, te weten de ontwikkeling van Klaverblad Noordoost. Het document bevat een beschrijving van de varianten die in het MER worden onderzocht, de onderzoeken die worden uitgevoerd en hoe de onderzoeken worden uitgevoerd. </text:p>
            <text:p text:style-name="al">
            <text:span text:style-name="nadrukvet">Terinzagelegging</text:span>
          </text:p>
            <text:p text:style-name="al">De concept Notitie Reikwijdte en Detailniveau ligt met ingang van vrijdag 13 november 2020 voor een periode van zes weken ter inzage.</text:p>
            <text:p text:style-name="al">De notitie kan gedurende de inzageteremijn, tijdens openingsuren, worden ingezien bij de receptie van het gemeentehuis, Crackstraat 2 te Heerenveen. In verband met het coronavirus is een bezoek aan het gemeentehuis alleen op afspraak mogelijk. Hiertoe kan telefonisch via 14 0513 een afspraak worden gemaakt.</text:p>
            <text:p text:style-name="al">Verder kan de notitie worden ingezien op <text:a xlink:href="http://www.heerenveen.nl" xlink:type="simple">www.heerenveen.nl</text:a>, door in het zoekscherm “ter inzage” te tikken.</text:p>
            <text:p text:style-name="al">
            <text:span text:style-name="nadrukvet">Zienswijzen</text:span>
          </text:p>
            <text:p text:style-name="al">Gedurende de inzagetermijn kan iedereen schriftelijk of digitaal zienswijzen indienen op de concept-Notitie Reikwijdte en Detailniveau.</text:p>
            <text:p text:style-name="al">
            <text:span text:style-name="nadrukcur">Schriftelijk</text:span>
          </text:p>
            <text:p text:style-name="al">Schriftelijke zienswijzen moeten worden gericht aan burgemeester en wethouders van Heerenveen, Postbus 15.000, 8440 GA HEERENVEEN. Een zienswijze dient de volgende informatie te bevatten: naam/handtekening en adres van de indiener, datum en redenen van de zienswijze. </text:p>
            <text:p text:style-name="al">
            <text:span text:style-name="nadrukcur">Digitaal</text:span>
          </text:p>
            <text:p text:style-name="al">Zienswijzen kunnen digitaal worden ingediend door op <text:a xlink:href="http://www.heerenveen.nl" xlink:type="simple">www.heerenveen.nl</text:a>, in het zoekscherm “ter inzage” te tikken en vervolgens de link “zienswijze” aan te klikken.</text:p>
            <text:p text:style-name="al">
            <text:span text:style-name="nadrukvet">Verdere procedure</text:span>
          </text:p>
            <text:p text:style-name="al">De ingekomen zienswijzen worden verwerkt in een zienswijzennota en burgemeester en wethouders betrekken deze bij hun verdere besluitvorming over de vaststelling van de NRD. Alle indieners van een zienswijze krijgen schriftelijk bericht over de reactie op hun zienswijze.</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5266</text:span><text:line-break/><text:date style:data-style-name="dag" text:fixed="true" text:date-value="2020-11-12"/><text:line-break/><text:date style:data-style-name="jaar" text:fixed="true" text:date-value="2020-1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95266</text:span><text:date style:data-style-name="nicedate" text:fixed="true" text:date-value="2020-1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95266</text:span><text:date style:data-style-name="nicedate" text:fixed="true" text:date-value="2020-1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2.17/xml/MC-DRP-OverigeInformatie-Web-CB.xml</meta:user-defined>
    <meta:user-defined meta:name="OVERHEID.Gemeente/DC.creator">Heerenveen</meta:user-defined>
    <meta:user-defined meta:name="OVERHEID.Informatietype/DC.type">officiële publicatie</meta:user-defined>
    <meta:user-defined meta:name="OVERHEIDgvop.Informatietype/DC.type">Overige overheidsinformatie</meta:user-defined>
    <meta:user-defined meta:name="OVERHEID.Gemeente/OVERHEID.authority">Heerenveen</meta:user-defined>
    <meta:user-defined meta:name="OVERHEID.Gemeente/DCTERMS.publisher">Heerenveen</meta:user-defined>
    <meta:user-defined meta:name="OVERHEID.TaxonomieBeleidsagenda/OVERHEID.category">Natuur en milieu | Organisatie en beleid</meta:user-defined>
    <dc:language>nl</dc:language>
    <meta:user-defined meta:name="OVERHEID.Gemeente/DC.spatial">Heerenveen</meta:user-defined>
    <meta:user-defined meta:name="OVERHEID.EPSG28992/DC.spatial">191145.82 554872.375</meta:user-defined>
    <meta:user-defined meta:name="OVERHEID.EPSG28992/DC.spatial">192657.36 555476.216</meta:user-defined>
    <meta:user-defined meta:name="OVERHEID.EPSG28992/DC.spatial">191418.467 555414.99</meta:user-defined>
    <meta:user-defined meta:name="OVERHEID.EPSG28992/DC.spatial">192171.058 555748.471</meta:user-defined>
    <meta:user-defined meta:name="DC.title">Kennisgeving opstellen milieueffectrapport Klaverblad Noordoost, gemeente Heerenveen]</meta:user-defined>
    <meta:user-defined meta:name="OVERHEID.PostcodeHuisnummer/OVERHEIDop.postcodeHuisnummer">8448CP 10</meta:user-defined>
    <meta:user-defined meta:name="OVERHEID.PostcodeHuisnummer/OVERHEIDop.postcodeHuisnummer">8448CP 37</meta:user-defined>
    <meta:user-defined meta:name="OVERHEID.PostcodeHuisnummer/OVERHEIDop.postcodeHuisnummer">8449BD 78</meta:user-defined>
    <meta:user-defined meta:name="OVERHEID.PostcodeHuisnummer/OVERHEIDop.postcodeHuisnummer">8458CP 42</meta:user-defined>
    <meta:user-defined meta:name="OVERHEIDop.straatnaam">Mars</meta:user-defined>
    <meta:user-defined meta:name="OVERHEIDop.straatnaam">Mars</meta:user-defined>
    <meta:user-defined meta:name="OVERHEIDop.straatnaam">Aengwirderweg</meta:user-defined>
    <meta:user-defined meta:name="OVERHEIDop.straatnaam">Pastoriesingel</meta:user-defined>
    <meta:user-defined meta:name="OVERHEIDop.woonplaats">Heerenveen</meta:user-defined>
    <meta:user-defined meta:name="OVERHEIDop.woonplaats">Heerenveen</meta:user-defined>
    <meta:user-defined meta:name="OVERHEIDop.woonplaats">Terband</meta:user-defined>
    <meta:user-defined meta:name="OVERHEIDop.woonplaats">Tjalleberd</meta:user-defined>
    <meta:user-defined meta:name="DCTERMS.W3CDTF/DCTERMS.available">2020-11-12</meta:user-defined>
    <meta:user-defined meta:name="DCTERMS.W3CDTF/OVERHEIDop.jaargang">2020</meta:user-defined>
    <meta:user-defined meta:name="OVERHEIDop.publicationIssue">295266</meta:user-defined>
    <meta:user-defined meta:name="OVERHEIDop.GmbID/DC.identifier">gmb-2020-295266</meta:user-defined>
    <meta:user-defined meta:name="OVERHEIDop.versieInformatie"/>
  </office:meta>
</office:document-meta>
</file>