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enbare hoorzitting commissie bezwaarschriften gemeente Heerenveen 16 november 2020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18.45 uur bezwaarschrift tegen de afwijzing van de aanvraag om een omgevingsvergunning voor het veranderen van het gebruik van het pand op de Domela Nieuwenhuisweg 1 te Heerenveen</text:p>
            <text:p text:style-name="al"/>
            <text:p text:style-name="al">19.15 uur bezwaarschriften tegen de aanwijzing als monument van het pand op de locatie Aengwirderweg 191/193/193a te Luinjeberd</text:p>
            <text:p text:style-name="al"/>
            <text:p text:style-name="al"/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>De hoorzittingen over bovengenoemde onderwerpen zijn openbaar. U kunt hierbij aanwezig zijn als toehoorder. De hoorzittingen worden in verband met de coronamaatregelen door middel van videobellen in het programma Teams gehouden. U kunt met een e-mail naar bezwaar@heerenveen.nl doorgeven dat een link wilt ontvangen. </text:p>
          </text:section>
          <text:section text:name="ondertekening_id1-3-2-3-2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92558</text:span><text:line-break/><text:date style:data-style-name="dag" text:fixed="true" text:date-value="2020-11-10"/><text:line-break/><text:date style:data-style-name="jaar" text:fixed="true" text:date-value="2020-1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92558</text:span><text:date style:data-style-name="nicedate" text:fixed="true" text:date-value="2020-1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92558</text:span><text:date style:data-style-name="nicedate" text:fixed="true" text:date-value="2020-1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2.17/xml/MC-DRP-OverigeInformatie-Web-CB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/OVERHEID.category">Bestuur | Organisatie en beleid</meta:user-defined>
    <dc:language>nl</dc:language>
    <meta:user-defined meta:name="OVERHEID.Gemeente/DC.spatial">Heerenveen</meta:user-defined>
    <meta:user-defined meta:name="DC.title">Openbare hoorzitting commissie bezwaarschriften gemeente Heerenveen 16 november 2020</meta:user-defined>
    <meta:user-defined meta:name="DCTERMS.W3CDTF/DCTERMS.available">2020-11-10</meta:user-defined>
    <meta:user-defined meta:name="DCTERMS.W3CDTF/OVERHEIDop.jaargang">2020</meta:user-defined>
    <meta:user-defined meta:name="OVERHEIDop.publicationIssue">292558</meta:user-defined>
    <meta:user-defined meta:name="OVERHEIDop.GmbID/DC.identifier">gmb-2020-292558</meta:user-defined>
    <meta:user-defined meta:name="OVERHEIDop.versieInformatie"/>
  </office:meta>
</office:document-meta>
</file>