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gehandelde aanvraag ontheffing Winkeltijdenverordening, openstelling op zon-  en feestdagen, Goede Vrijdag en 24 december tussen 19.00 uur en 22.00 uur, Stationsplein 24 te Utrecht, HZ_OWT-19-4061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tionsplein 24</text:p>
            <text:p text:style-name="common-al">
            <text:span text:style-name="nadrukvet">HZ_OWT-19-40617</text:span>
          </text:p>
            <text:p text:style-name="common-al">Aanvraag voor ontheffing voor openstelling van de winkel  op zon- en feestdagen, Goede Vrijdag en 24 december tussen 19.00 uur en 22.00  uur. </text:p>
            <text:p text:style-name="common-al">Datum besluit: 27 januari 2020</text:p>
            <text:p text:style-name="common-al">Besluit: Verleend</text:p>
            <text:p text:style-name="common-al">Rechtsmiddel: Bezwaar</text:p>
            <text:p text:style-name="common-al"/>
            <text:p text:style-name="common-al">Bent u het met de genomen beslissing niet eens, dan kunt u  bij de meeste besluiten een bezwaarschrift indienen. Een bezwaarschrift moet  binnen zes weken indienen. Deze termijn gaat in op de dag na de bekendmaking van  het besluit aan de aanvrager. Buiten de termijn ingediende bezwaarschriften  nemen we in principe niet in behandeling. U kunt u bezwaarschrift indienen bij  het College van Burgemeester en Wethouders, afdeling Juridische Zaken, Postbus  16200, 3500 CE Utrecht. In het bezwaarschrift zet u in ieder geval uw naam en  adres, de datum, uw handtekening, de omschrijving en het kenmerk van het  betreffende besluit en de reden van het bezwaar. We adviseren u zo mogelijk een  kopie van het besluit bij te voegen. U kunt uw bezwaar ook digitaal indienen.  Dit formulier vindt u op www.utrecht.nl/bezwaar. De gemeente neemt  bezwaarschriften per e-mail niet in behandel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736</text:span><text:line-break/><text:date style:data-style-name="dag" text:fixed="true" text:date-value="2020-02-04"/><text:line-break/><text:date style:data-style-name="jaar" text:fixed="true" text:date-value="2020-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736</text:span><text:date style:data-style-name="nicedate" text:fixed="true" text:date-value="2020-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736</text:span><text:date style:data-style-name="nicedate" text:fixed="true" text:date-value="2020-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xml/MC-DRP-BeschikkingAfhandeling-Web-ZM.xml</meta:user-defined>
    <meta:user-defined meta:name="OVERHEID.Gemeente/DC.creator">Utrecht</meta:user-defined>
    <meta:user-defined meta:name="OVERHEID.Informatietype/DC.type">officiële publicatie</meta:user-defined>
    <meta:user-defined meta:name="OVERHEIDgvop.Informatietype/DC.type">Beschikkingen | afhandeling</meta:user-defined>
    <meta:user-defined meta:name="OVERHEID.Gemeente/DCTERMS.publisher">Utrecht</meta:user-defined>
    <meta:user-defined meta:name="OVERHEID.Gemeente/OVERHEID.authority">Utrecht</meta:user-defined>
    <meta:user-defined meta:name="OVERHEID.TaxonomieBeleidsagenda/OVERHEID.category">Huisvesting | Organisatie en beleid</meta:user-defined>
    <dc:language>nl</dc:language>
    <meta:user-defined meta:name="OVERHEID.EPSG28992/DC.spatial">136022,847 455883,48</meta:user-defined>
    <meta:user-defined meta:name="DC.title">Afgehandelde aanvraag ontheffing Winkeltijdenverordening, openstelling op zon-  en feestdagen, Goede Vrijdag en 24 december tussen 19.00 uur en 22.00 uur, Stationsplein 24 te Utrecht, HZ_OWT-19-40617</meta:user-defined>
    <meta:user-defined meta:name="OVERHEID.PostcodeHuisnummer/OVERHEIDop.postcodeHuisnummer">3511ED 24</meta:user-defined>
    <meta:user-defined meta:name="OVERHEIDop.straatnaam">Stationsplein</meta:user-defined>
    <meta:user-defined meta:name="OVERHEIDop.woonplaats">Utrecht</meta:user-defined>
    <meta:user-defined meta:name="DCTERMS.W3CDTF/DCTERMS.available">2020-02-04</meta:user-defined>
    <meta:user-defined meta:name="DCTERMS.W3CDTF/OVERHEIDop.jaargang">2020</meta:user-defined>
    <meta:user-defined meta:name="OVERHEIDop.publicationIssue">28736</meta:user-defined>
    <meta:user-defined meta:name="OVERHEIDop.GmbID/DC.identifier">gmb-2020-28736</meta:user-defined>
    <meta:user-defined meta:name="OVERHEIDop.versieInformatie"/>
  </office:meta>
</office:document-meta>
</file>