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1e Jerichostraat 61C</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op 28 oktober 2020 de volgende vergunning heeft verleend (op basis van artikel 21 van de Huisvestingswet 2014 en artikel 3.2.4 van de Verordening toegang woningmarkt en samenstelling woningvoorraad)</text:p>
            <text:p text:style-name="common-al">Postcode: 3061 GCGebied: Kralingen-CrooswijkAdres: 1e Jerichostraat 61 CAantal personen: 5Datum besluit: 28 oktober 2020Zaaknummer: 394300-2020Status: verleendVergunning voor kamerbewoning door maximaal 5 personen voor de woning 1e Jerichostraat 61 C te Rotterdam. Het dossiernummer is 394300-2020.</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Dit bezwaarschrift moet tenminste bevatten:- Naam en adres van de indiener;- Datum bezwaarschrift;- De gronden van het bezwaar;- Een omschrijving van het besluit waartegen het bezwaar zich richt. 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86738</text:span><text:line-break/><text:date style:data-style-name="dag" text:fixed="true" text:date-value="2020-11-04"/><text:line-break/><text:date style:data-style-name="jaar" text:fixed="true" text:date-value="2020-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6738</text:span><text:date style:data-style-name="nicedate" text:fixed="true" text:date-value="2020-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6738</text:span><text:date style:data-style-name="nicedate" text:fixed="true" text:date-value="2020-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2/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4557.4 438237.24</meta:user-defined>
    <meta:user-defined meta:name="DC.title">Verleende vergunning kamerbewoning 1e Jerichostraat 61C</meta:user-defined>
    <meta:user-defined meta:name="OVERHEID.PostcodeHuisnummer/OVERHEIDop.postcodeHuisnummer">3061GC 61</meta:user-defined>
    <meta:user-defined meta:name="OVERHEIDop.straatnaam">1e Jerichostraat</meta:user-defined>
    <meta:user-defined meta:name="OVERHEIDop.woonplaats">Rotterdam</meta:user-defined>
    <meta:user-defined meta:name="DCTERMS.W3CDTF/DCTERMS.available">2020-11-04</meta:user-defined>
    <meta:user-defined meta:name="DCTERMS.W3CDTF/OVERHEIDop.jaargang">2020</meta:user-defined>
    <meta:user-defined meta:name="OVERHEIDop.publicationIssue">286738</meta:user-defined>
    <meta:user-defined meta:name="OVERHEIDop.GmbID/DC.identifier">gmb-2020-286738</meta:user-defined>
    <meta:user-defined meta:name="OVERHEIDop.versieInformatie"/>
  </office:meta>
</office:document-meta>
</file>