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13 OPSLAGRUIMTES, IT PATROAN 3 29 TOT EN MET 3 53 (ONEVEN)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13 opslagruimtes op het perceel It Patroan 3 29 tot en met 3 53 (oneven) te Akkrum (30 oktober 2020)</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85467</text:span><text:line-break/><text:date style:data-style-name="dag" text:fixed="true" text:date-value="2020-11-03"/><text:line-break/><text:date style:data-style-name="jaar" text:fixed="true" text:date-value="2020-1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85467</text:span><text:date style:data-style-name="nicedate" text:fixed="true" text:date-value="2020-1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85467</text:span><text:date style:data-style-name="nicedate" text:fixed="true" text:date-value="2020-1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2/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85521.353 561852.23</meta:user-defined>
    <meta:user-defined meta:name="DC.title">VERLENING OMGEVINGSVERGUNNING, BOUWEN VAN 13 OPSLAGRUIMTES, IT PATROAN 3 29 TOT EN MET 3 53 (ONEVEN) AKKRUM</meta:user-defined>
    <meta:user-defined meta:name="OVERHEID.PostcodeHuisnummer/OVERHEIDop.postcodeHuisnummer">8491PB 11</meta:user-defined>
    <meta:user-defined meta:name="OVERHEIDop.straatnaam">Spikerboor</meta:user-defined>
    <meta:user-defined meta:name="OVERHEIDop.woonplaats">Akkrum</meta:user-defined>
    <meta:user-defined meta:name="DCTERMS.W3CDTF/DCTERMS.available">2020-11-03</meta:user-defined>
    <meta:user-defined meta:name="DCTERMS.W3CDTF/OVERHEIDop.jaargang">2020</meta:user-defined>
    <meta:user-defined meta:name="OVERHEIDop.publicationIssue">285467</meta:user-defined>
    <meta:user-defined meta:name="OVERHEIDop.GmbID/DC.identifier">gmb-2020-285467</meta:user-defined>
    <meta:user-defined meta:name="OVERHEIDop.versieInformatie"/>
  </office:meta>
</office:document-meta>
</file>