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plitsen van een woning in drie woningen (waarvan een woning bestemd is voor kamerverhuur), F.C. Dondersstraat 15 te Utrecht,  HZ_WABO-19-29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.C. Dondersstraat 15 te Utrecht</text:p>
            <text:p text:style-name="common-al">HZ_WABO-19-29564</text:p>
            <text:p text:style-name="common-al">Toelichting: het splitsen van een woning in drie woningen (waarvan een woning bestemd is voor kamerverhuur)</text:p>
            <text:p text:style-name="common-al">Datum besluit: 30 december 2019</text:p>
            <text:p text:style-name="common-al">Startdatum bezwaartermijn: 1 januar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49</text:span><text:line-break/><text:date style:data-style-name="dag" text:fixed="true" text:date-value="2020-01-06"/><text:line-break/><text:date style:data-style-name="jaar" text:fixed="true" text:date-value="2020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49</text:span><text:date style:data-style-name="nicedate" text:fixed="true" text:date-value="2020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49</text:span><text:date style:data-style-name="nicedate" text:fixed="true" text:date-value="2020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975.88 456512.23</meta:user-defined>
    <meta:user-defined meta:name="DC.title">Afgehandelde omgevingsvergunning, het splitsen van een woning in drie woningen (waarvan een woning bestemd is voor kamerverhuur), F.C. Dondersstraat 15 te Utrecht,  HZ_WABO-19-29564</meta:user-defined>
    <meta:user-defined meta:name="OVERHEID.PostcodeHuisnummer/OVERHEIDop.postcodeHuisnummer">3572JA 15</meta:user-defined>
    <meta:user-defined meta:name="OVERHEIDop.straatnaam">F.C. Dondersstraat</meta:user-defined>
    <meta:user-defined meta:name="OVERHEIDop.woonplaats">Utrecht</meta:user-defined>
    <meta:user-defined meta:name="DCTERMS.W3CDTF/DCTERMS.available">2020-01-06</meta:user-defined>
    <meta:user-defined meta:name="OVERHEIDop.externeBijlage">ALG - Aanvraagformulier (publiceerbaar) -A|exb-2020-405</meta:user-defined>
    <meta:user-defined meta:name="OVERHEIDop.externeBijlage">Besluit omgevingsvergunning publiceerbaar|exb-2020-406</meta:user-defined>
    <meta:user-defined meta:name="DCTERMS.W3CDTF/OVERHEIDop.jaargang">2020</meta:user-defined>
    <meta:user-defined meta:name="OVERHEIDop.publicationIssue">2649</meta:user-defined>
    <meta:user-defined meta:name="OVERHEIDop.GmbID/DC.identifier">gmb-2020-2649</meta:user-defined>
    <meta:user-defined meta:name="OVERHEIDop.versieInformatie"/>
  </office:meta>
</office:document-meta>
</file>