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GEVEL VAN EEN OPSLAGRUIMTE (LEGALISATIE), AANBRENGEN VAN AFVOERPIJPEN EN HET AANBRENGEN VAN EEN RECLAME-UITING, BRITTENBURG 3 A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gevel van een opslagruimte (legalisatie), aanbrengen van afvoerpijpen en het aanbrengen van een reclame-uiting op het perceel Brittenburg 3 A te Aldeboarn (21-09-2020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63211</text:span><text:line-break/><text:date style:data-style-name="dag" text:fixed="true" text:date-value="2020-10-13"/><text:line-break/><text:date style:data-style-name="jaar" text:fixed="true" text:date-value="2020-10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63211</text:span><text:date style:data-style-name="nicedate" text:fixed="true" text:date-value="2020-10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63211</text:span><text:date style:data-style-name="nicedate" text:fixed="true" text:date-value="2020-10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1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9067.627 562479.644</meta:user-defined>
    <meta:user-defined meta:name="DC.title">AANVRAAG OMGEVINGSVERGUNNING, VERANDEREN VAN EEN GEVEL VAN EEN OPSLAGRUIMTE (LEGALISATIE), AANBRENGEN VAN AFVOERPIJPEN EN HET AANBRENGEN VAN EEN RECLAME-UITING, BRITTENBURG 3 A ALDEBOARN</meta:user-defined>
    <meta:user-defined meta:name="OVERHEID.PostcodeHuisnummer/OVERHEIDop.postcodeHuisnummer">8495JH 3</meta:user-defined>
    <meta:user-defined meta:name="OVERHEIDop.straatnaam">Brittenburg</meta:user-defined>
    <meta:user-defined meta:name="OVERHEIDop.woonplaats">Aldeboarn</meta:user-defined>
    <meta:user-defined meta:name="DCTERMS.W3CDTF/DCTERMS.available">2020-10-13</meta:user-defined>
    <meta:user-defined meta:name="DCTERMS.W3CDTF/OVERHEIDop.jaargang">2020</meta:user-defined>
    <meta:user-defined meta:name="OVERHEIDop.publicationIssue">263211</meta:user-defined>
    <meta:user-defined meta:name="OVERHEIDop.GmbID/DC.identifier">gmb-2020-263211</meta:user-defined>
    <meta:user-defined meta:name="OVERHEIDop.versieInformatie"/>
  </office:meta>
</office:document-meta>
</file>