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EDEELTELIJK VERANDEREN VAN HET GEBRUIK VAN EEN MULTIFUNCTIONEEL CENTRUM IN EEN HORECAGELEGENHEID (MAALTIJDSERVICE, TIJDELIJK VOOR 2 JAAR) ERICALAAN 24 A JUBBEGA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edeeltelijk veranderen van het gebruik van een multifunctioneel centrum in een horecagelegenheid (maaltijdservice, tijdelijk voor 2 jaar) op het perceel Ericalaan 24 A te Jubbega (02 oktober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6374</text:span><text:line-break/><text:date style:data-style-name="dag" text:fixed="true" text:date-value="2020-10-06"/><text:line-break/><text:date style:data-style-name="jaar" text:fixed="true" text:date-value="2020-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6374</text:span><text:date style:data-style-name="nicedate" text:fixed="true" text:date-value="2020-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6374</text:span><text:date style:data-style-name="nicedate" text:fixed="true" text:date-value="2020-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4595.144 557596.095</meta:user-defined>
    <meta:user-defined meta:name="DC.title">VERLENING OMGEVINGSVERGUNNING, GEDEELTELIJK VERANDEREN VAN HET GEBRUIK VAN EEN MULTIFUNCTIONEEL CENTRUM IN EEN HORECAGELEGENHEID (MAALTIJDSERVICE, TIJDELIJK VOOR 2 JAAR) ERICALAAN 24 A JUBBEGA</meta:user-defined>
    <meta:user-defined meta:name="OVERHEID.PostcodeHuisnummer/OVERHEIDop.postcodeHuisnummer">8411VK 24</meta:user-defined>
    <meta:user-defined meta:name="OVERHEIDop.straatnaam">Ericalaan</meta:user-defined>
    <meta:user-defined meta:name="OVERHEIDop.woonplaats">Jubbega</meta:user-defined>
    <meta:user-defined meta:name="DCTERMS.W3CDTF/DCTERMS.available">2020-10-06</meta:user-defined>
    <meta:user-defined meta:name="DCTERMS.W3CDTF/OVERHEIDop.jaargang">2020</meta:user-defined>
    <meta:user-defined meta:name="OVERHEIDop.publicationIssue">256374</meta:user-defined>
    <meta:user-defined meta:name="OVERHEIDop.GmbID/DC.identifier">gmb-2020-256374</meta:user-defined>
    <meta:user-defined meta:name="OVERHEIDop.versieInformatie"/>
  </office:meta>
</office:document-meta>
</file>