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EDRIJFSPAND (VERVANGING VAN EEN GROTENDEELS DOOR BRAND VERWOESTE OPSLAGLOODS/SHOWROOM/WERKPLAATS EN EEN WAGENBERGING) SPIKERBOOR 3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edrijfspand (vervanging van een grotendeels door brand verwoeste opslagloods/showroom/werkplaats en een wagenberging) op het perceel Spikerboor 3 te Akkrum (25 september 2020).</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48767</text:span><text:line-break/><text:date style:data-style-name="dag" text:fixed="true" text:date-value="2020-09-29"/><text:line-break/><text:date style:data-style-name="jaar" text:fixed="true" text:date-value="2020-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48767</text:span><text:date style:data-style-name="nicedate" text:fixed="true" text:date-value="2020-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48767</text:span><text:date style:data-style-name="nicedate" text:fixed="true" text:date-value="2020-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2/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5579.192 561896.049</meta:user-defined>
    <meta:user-defined meta:name="DC.title">VERLENING OMGEVINGSVERGUNNING, BOUWEN VAN EEN BEDRIJFSPAND (VERVANGING VAN EEN GROTENDEELS DOOR BRAND VERWOESTE OPSLAGLOODS/SHOWROOM/WERKPLAATS EN EEN WAGENBERGING) SPIKERBOOR 3 AKKRUM</meta:user-defined>
    <meta:user-defined meta:name="OVERHEID.PostcodeHuisnummer/OVERHEIDop.postcodeHuisnummer">8491PB 3</meta:user-defined>
    <meta:user-defined meta:name="OVERHEIDop.straatnaam">Spikerboor</meta:user-defined>
    <meta:user-defined meta:name="OVERHEIDop.woonplaats">Akkrum</meta:user-defined>
    <meta:user-defined meta:name="DCTERMS.W3CDTF/DCTERMS.available">2020-09-29</meta:user-defined>
    <meta:user-defined meta:name="DCTERMS.W3CDTF/OVERHEIDop.jaargang">2020</meta:user-defined>
    <meta:user-defined meta:name="OVERHEIDop.publicationIssue">248767</meta:user-defined>
    <meta:user-defined meta:name="OVERHEIDop.GmbID/DC.identifier">gmb-2020-248767</meta:user-defined>
    <meta:user-defined meta:name="OVERHEIDop.versieInformatie"/>
  </office:meta>
</office:document-meta>
</file>