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aanvragen en -besluiten</text:p>
      <text:section text:name="zakelijke-mededeling_id1-3-2" text:style-name="zakelijke-mededeling">
        <text:section text:name="zakelijke-mededeling-tekst_id1-3-2-1" text:style-name="zakelijke-mededeling-tekst">
          <text:section text:name="tekst_id1-3-2-1-1" text:style-name="tekst">
            <text:p text:style-name="tussenkopcur">Vergunningaanvragen</text:p>
            <text:p text:style-name="common-al">Burgemeester en wethouders hebben een aanvraag omgevingsvergunning ontvangen voor: </text:p>
            <text:p text:style-name="common-al">Bedum • het wijzigen van een gevel, Industrieweg 7 (10-9- 2020) </text:p>
            <text:p text:style-name="common-al">Bedum • het bouwen van een garage, De Vlijt 22 (15-9-2020) </text:p>
            <text:p text:style-name="common-al">Den Andel • het herbouwen van schuren, Oosterweg 17 (15- 9-2020)</text:p>
            <text:p text:style-name="common-al"> Lauwersoog • het wijzigen van een reeds verleende vergunning, Vlinderbalg 8 (15-9-2020)</text:p>
            <text:p text:style-name="common-al"> Leens • het wijzigen van het bestemmingplan en het realiseren van een B&amp;B, Wilhelminastraat 10 (12-9-2020) </text:p>
            <text:p text:style-name="common-al">Schouwerzijl • het slopen van een dakkapel, Zijlvestweg 7 (14-9-2020) </text:p>
            <text:p text:style-name="common-al">Ulrum • het realiseren van een Bed &amp; Breakfast, Wester Aikemapad 1 (16-9-2020) </text:p>
            <text:p text:style-name="common-al">Warffum • het kappen van een boom, Kalverstraat 1 (14-9- 2020) Warffum • het verbreden van een dakkapel, Zuiderweide 16 (13-9-2020) </text:p>
            <text:p text:style-name="common-al">Warffum • het bouwen van een schuurwoning, De Laan Zuid (14-9-2020) </text:p>
            <text:p text:style-name="common-al">Warffum • het verbouwen van een schuur, Noorderkerkpad 7 (15-9-2020) </text:p>
            <text:p text:style-name="common-al">Wehe-den Hoorn • het kappen van een boom, Mernaweg 9 (13-9-2020) </text:p>
            <text:p text:style-name="common-al">Winsum • het plaatsen van een tijdelijke woonunit, Trekweg naar Onderdendam 8(12-9-2020) </text:p>
            <text:p text:style-name="common-al">Winsum • het aanpassen van de uitrit, Regnerus Praediniusstr 22 (14-9-2020) </text:p>
            <text:p text:style-name="common-al">Zandeweer • het kappen van een boom, Op de hoek Proeftoenpad/ Knijpsterweg (16-9-2020) </text:p>
            <text:p text:style-name="tussenkopcur">Verleende vergunningen </text:p>
            <text:p text:style-name="common-al">Burgemeester en wethouders hebben een omgevingsvergunning verleend voor: </text:p>
            <text:p text:style-name="common-al">Bedum • het plaatsen van een ooievaarsnest, Sint Annerweg (tegenover appartementen complex ‘de Horst’) (11-9-2020) </text:p>
            <text:p text:style-name="common-al">Bedum • het bouwen van een woning, Poelsnip 12 (16-9-2020) </text:p>
            <text:p text:style-name="common-al">Bedum • het plaatsen van een tijdelijke woonunit, 2 zeecontainers en een loopbrug, Ter Laan 4 (16-9-2020)</text:p>
            <text:p text:style-name="common-al"> Eemshaven • het bouwen van een inkoopstation &amp; kraanopstelplaatsen t.b.v. windparken Strekdammen, Synergieweg en Borkumkade (11-9-2020) </text:p>
            <text:p text:style-name="common-al">Lauwersoog • het kappen van 25 populieren, Robbenoort 99 (14-9-2020)</text:p>
            <text:p text:style-name="common-al"> Maarhuizen • het bouwen van een voetgangersbrug, Mensingeweersterloopdiep (10-9-2020) </text:p>
            <text:p text:style-name="common-al">Onderdendam • het uitbreiden van de woning, Bedumerweg 56 (15-9-2020) </text:p>
            <text:p text:style-name="common-al">Schouwerzijl • het realiseren van een dakkapel, Zijlvestweg 7 (15-9-2020) </text:p>
            <text:p text:style-name="common-al">Schouwerzijl • het slopen van een dakkapel, Zijlvestweg 7 (15-9-2020)</text:p>
            <text:p text:style-name="common-al"> Uithuizen • het kappen van 2 berkenbomen, Kwekersweg 3 (11-9-2020) </text:p>
            <text:p text:style-name="common-al">Uithuizermeeden • het plaatsen van zonnepanelen, Torenstraat 33 (11-9-2020)</text:p>
            <text:p text:style-name="common-al"> Zandeweer • het omkleden van de stijlen van de spits van de kerk, Hoofdstraat 5 (11-9-2020)</text:p>
            <text:p text:style-name="common-al">Belanghebbenden kunnen op grond van de Algemene wet bestuursrecht binnen zes weken na de verzenddatum schriftelijk bezwaar indienen bij het college van burgemeester en wethouders. Deze datum staat aan het einde vermeld. </text:p>
            <text:p text:style-name="tussenkopcur">Vergunning(aanvraag) inzien </text:p>
            <text:p text:style-name="common-al">Als u een vergunning(aanvraag) wilt inzien, bel dan met 088 - 345 8888.</text:p>
            <text:p text:style-name="tussenkopcur">Verlengen beslistermijn </text:p>
            <text:p text:style-name="common-al">Burgemeester en wethouders hebben de beslistermijn verlengd van de aanvraag omgevingsvergunning voor: </text:p>
            <text:p text:style-name="common-al">Tinallinge • het aanpassen van de uitrit en het aanleggen van een toegangspad, Abbeweersterweg 4 (11-9-2020)</text:p>
            <text:p text:style-name="common-al"> Uithuizen • het plaatsen van een tijdelijke woonunit, Oude-Dijk 59 (11-9-2020) </text:p>
            <text:p text:style-name="common-al">De datum waarop het besluit is genomen staat tussen haakjes vermeld. </text:p>
            <text:p text:style-name="tussenkopcur">Drank- en horecavergunning </text:p>
            <text:p text:style-name="common-al">Burgemeester en wethouders hebben een horecavergunning verleend voor het uitoefenen van het horecabedrijf in de inrichting:</text:p>
            <text:p text:style-name="common-al"> Bedum • Noordwolderweg 7-e, 9781 AD aan S.B. Hoekstra (17-09-2020) </text:p>
            <text:p text:style-name="common-al">Warffum • Oosterkerkpad 3, 9989 AH aan Stichting Het Spijslokaal (17-09-2020) </text:p>
            <text:p text:style-name="common-al">Tegen het verlenen van de horecavergunningen kunt u op grond van de Algemene wet bestuursrecht bezwaar maken. Het bezwaarschrift moet u binnen zes weken na verzending van de vergunning indienen bij het college van burgemeester en wethouders, Postbus 26, 9980 AA Uithuizen. </text:p>
            <text:p text:style-name="tussenkopcur">
            <text:span text:style-name="nadruk">
              <text:span text:style-name="nadrukvet">Oud en nieuw 2020/2021 </text:span>
            </text:span>
          </text:p>
            <text:p text:style-name="common-al">Het lijkt nog ver weg, maar voor u het weet is het alweer oud en nieuw. Wilt u iets organiseren rond de jaarwisseling, dan kan het zijn dat u een aantal zaken vóór 15 oktober 2020 met de gemeente moet regelen. Ontheffingen van het verbod op carbidschieten of voor het houden van vreugdevuren kunt u tot 15 oktober 2020 aanvragen. Aan deze aanvragen zijn geen kosten verbonden. </text:p>
            <text:p text:style-name="tussenkopcur">Ontheffing voor vreugdevuur </text:p>
            <text:p text:style-name="common-al">Ter bescherming van het milieu en in het belang van de openbare orde en veiligheid is het stoken van een vuur in de open lucht in de gemeente Het Hogeland verboden. Wilt u met de jaarwisseling legaal een vuur stoken? Vraag dan een ontheffing aan. Een verzoek om ontheffing voor het houden van een vreugdevuur kunt u tot 15 oktober 2020 indienen met een aanvraagformulier vreugdevuur. U vindt dit formulier op de website van de gemeente Het Hogeland <text:a xlink:href="https://hethogeland.nl/vergunningen-en-toestemming" xlink:type="simple">https://hethogeland. nl/vergunningen-en-toestemming. </text:a>Tevens dient u een plattegrond aan te leveren waarop de locatie duidelijk aangegeven is en welke coronamaatregelen (hygiëne, afstand, beheersbaarheid) u zal treffen. Aanvragen die na 15 oktober 2020 binnenkomen, kunnen niet in behandeling worden genomen. </text:p>
            <text:p text:style-name="tussenkopcur">Ontheffing voor carbidschieten </text:p>
            <text:p text:style-name="common-al">Carbidschieten is bijna het hele jaar verboden. Zonder ontheffing mag er alleen op 31 december tussen 10.00 uur en 1 januari 02.00 uur geschoten worden met carbid: </text:p>
            <text:p text:style-name="common-al">• met busjes van maximaal 1 liter. </text:p>
            <text:p text:style-name="common-al">• buiten de bebouwde kom met maximaal 2 bussen van maximaal 60 liter op een erf: dat minstens op 100 meter afstand ligt van andermans gebouwen; een vrij schootveld heeft van 75 meter; na zonsondergang moet dit gebied voldoende verlicht zijn.</text:p>
            <text:p text:style-name="common-al"> • Er maximaal 4 personen aanwezig zijn die carbid schieten. In alle andere gevallen is een ontheffing nodig. Uitgangspunten voor het ontheffingenbeleid zijn beperking van overlast door concentratie van carbidschieten op een beperkt aantal plaatsen voor een bepaalde tijdsduur. Een verzoek om ontheffing voor carbidschieten kunt u tot 15 oktober 2020 indienen met een aanvraagformulier carbidschieten. U vindt dit formulier op de website van de gemeente Het Hogeland, <text:a xlink:href="https://hethogeland.nl/vergunningen-en-toestemming" xlink:type="simple">https://hethogeland.nl/vergunningen-en-toestemming</text:a>. Tevens dient u een plattegrond aan te leveren waarop de locatie, schietrichting, noordpijl en afstand tot overige gebouwen duidelijk aangegeven is. Verder dient u aan te geven welke coronamaatregelen (hygiëne, afstand, beheersbaarheid) u zal treffen. Aanvragen die na 15 oktober 2020 binnenkomen, zullen niet in behandeling worden genomen. </text:p>
            <text:p text:style-name="tussenkopcur">Advies brandweer en politie </text:p>
            <text:p text:style-name="last-al">De aanvragen voor ontheffingen voor vreugdevuren en carbidschieten worden voor advies voorgelegd aan de politie en brandweer. Bij de advisering staat de veiligheid voor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247146</text:span><text:line-break/><text:date style:data-style-name="dag" text:fixed="true" text:date-value="2020-09-25"/><text:line-break/><text:date style:data-style-name="jaar" text:fixed="true" text:date-value="2020-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7146</text:span><text:date style:data-style-name="nicedate" text:fixed="true" text:date-value="2020-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7146</text:span><text:date style:data-style-name="nicedate" text:fixed="true" text:date-value="2020-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1/xml/MC-DRP-OverigeInformatie-Web-ZM.xml</meta:user-defined>
    <meta:user-defined meta:name="OVERHEID.Gemeente/DC.creator">Het Hogeland</meta:user-defined>
    <meta:user-defined meta:name="OVERHEID.Informatietype/DC.type">officiële publicatie</meta:user-defined>
    <meta:user-defined meta:name="OVERHEIDgvop.Informatietype/DC.type">Overige overheidsinformatie</meta:user-defined>
    <meta:user-defined meta:name="OVERHEID.Gemeente/OVERHEID.authority">Het Hogeland</meta:user-defined>
    <meta:user-defined meta:name="OVERHEID.Gemeente/DCTERMS.publisher">Het Hogeland</meta:user-defined>
    <meta:user-defined meta:name="OVERHEID.TaxonomieBeleidsagenda/OVERHEID.category">Ruimte en infrastructuur | Organisatie en beleid</meta:user-defined>
    <dc:language>nl</dc:language>
    <meta:user-defined meta:name="OVERHEID.Gemeente/DC.spatial">Het Hogeland</meta:user-defined>
    <meta:user-defined meta:name="DC.title">Vergunningaanvragen en -besluiten</meta:user-defined>
    <meta:user-defined meta:name="DCTERMS.W3CDTF/DCTERMS.available">2020-09-25</meta:user-defined>
    <meta:user-defined meta:name="DCTERMS.W3CDTF/OVERHEIDop.jaargang">2020</meta:user-defined>
    <meta:user-defined meta:name="OVERHEIDop.publicationIssue">247146</meta:user-defined>
    <meta:user-defined meta:name="OVERHEIDop.GmbID/DC.identifier">gmb-2020-247146</meta:user-defined>
    <meta:user-defined meta:name="OVERHEIDop.versieInformatie"/>
  </office:meta>
</office:document-meta>
</file>