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hoorzitting commissie bezwaarschriften gemeente Heerenveen 21 september 2020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19.15 uur hoorzitting over het bezwaarschrift met betrekking tot het verlenen van een omgevingsvergunning voor het vestigen van volumineuze detailhandel in een pand op het perceel Turfschip 3 te Heerenveen</text:p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/>
          </text:section>
          <text:section text:name="ondertekening_id1-3-2-3-2">
            <text:p><text:span text:style-name="functie">Het tijdstip van deze hoorzitting is onder voorbehoud. Als u hierbij aanwezig wilt zijn, kunt u contact opnemen met het secretariaat van de commissie bezwaarschriften tel. 14 0513.</text:span></text:p>
            <text:p><text:span text:style-name="ondertekening_naam">
            <text:span text:style-name="voornaam"/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36154</text:span><text:line-break/><text:date style:data-style-name="dag" text:fixed="true" text:date-value="2020-09-15"/><text:line-break/><text:date style:data-style-name="jaar" text:fixed="true" text:date-value="2020-09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36154</text:span><text:date style:data-style-name="nicedate" text:fixed="true" text:date-value="2020-09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36154</text:span><text:date style:data-style-name="nicedate" text:fixed="true" text:date-value="2020-09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2.16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/OVERHEID.category">Bestuur | Organisatie en beleid</meta:user-defined>
    <dc:language>nl</dc:language>
    <meta:user-defined meta:name="OVERHEID.Gemeente/DC.spatial">Heerenveen</meta:user-defined>
    <meta:user-defined meta:name="DC.title">Openbare hoorzitting commissie bezwaarschriften gemeente Heerenveen 21 september 2020</meta:user-defined>
    <meta:user-defined meta:name="DCTERMS.W3CDTF/DCTERMS.available">2020-09-15</meta:user-defined>
    <meta:user-defined meta:name="DCTERMS.W3CDTF/OVERHEIDop.jaargang">2020</meta:user-defined>
    <meta:user-defined meta:name="OVERHEIDop.publicationIssue">236154</meta:user-defined>
    <meta:user-defined meta:name="OVERHEIDop.GmbID/DC.identifier">gmb-2020-236154</meta:user-defined>
    <meta:user-defined meta:name="OVERHEIDop.versieInformatie"/>
  </office:meta>
</office:document-meta>
</file>