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tijdelijk wijzigen van het gebruik bedrijfsruimte naar creatieve bedrijvigheid, J.C. Maylaan 1, Marco Pololaan 71,73 te Utrecht,  HZ_WABO-20-21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.C. Maylaan 1, Marco Pololaan 71,73 te Utrecht</text:p>
            <text:p text:style-name="common-al">HZ_WABO-20-21922</text:p>
            <text:p text:style-name="common-al">Toelichting: het tijdelijk wijzigen van het gebruik bedrijfsruimte naar creatieve bedrijvigheid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7793</text:span><text:line-break/><text:date style:data-style-name="dag" text:fixed="true" text:date-value="2020-09-07"/><text:line-break/><text:date style:data-style-name="jaar" text:fixed="true" text:date-value="2020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7793</text:span><text:date style:data-style-name="nicedate" text:fixed="true" text:date-value="2020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7793</text:span><text:date style:data-style-name="nicedate" text:fixed="true" text:date-value="2020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947.69 453671.62</meta:user-defined>
    <meta:user-defined meta:name="OVERHEID.EPSG28992/DC.spatial">134969.41 453689.53</meta:user-defined>
    <meta:user-defined meta:name="DC.title">Verlenging beslistermijn omgevingsvergunning, het tijdelijk wijzigen van het gebruik bedrijfsruimte naar creatieve bedrijvigheid, J.C. Maylaan 1, Marco Pololaan 71,73 te Utrecht,  HZ_WABO-20-21922</meta:user-defined>
    <meta:user-defined meta:name="OVERHEID.PostcodeHuisnummer/OVERHEIDop.postcodeHuisnummer">3526GV 1</meta:user-defined>
    <meta:user-defined meta:name="OVERHEID.PostcodeHuisnummer/OVERHEIDop.postcodeHuisnummer">3526GA 71</meta:user-defined>
    <meta:user-defined meta:name="OVERHEIDop.straatnaam">Jan Cornelisz Maylaan</meta:user-defined>
    <meta:user-defined meta:name="OVERHEIDop.straatnaam">Marco Pololaan</meta:user-defined>
    <meta:user-defined meta:name="OVERHEIDop.woonplaats">Utrecht</meta:user-defined>
    <meta:user-defined meta:name="OVERHEIDop.woonplaats">Utrecht</meta:user-defined>
    <meta:user-defined meta:name="DCTERMS.W3CDTF/DCTERMS.available">2020-09-07</meta:user-defined>
    <meta:user-defined meta:name="DCTERMS.W3CDTF/OVERHEIDop.jaargang">2020</meta:user-defined>
    <meta:user-defined meta:name="OVERHEIDop.publicationIssue">227793</meta:user-defined>
    <meta:user-defined meta:name="OVERHEIDop.GmbID/DC.identifier">gmb-2020-227793</meta:user-defined>
    <meta:user-defined meta:name="OVERHEIDop.versieInformatie"/>
  </office:meta>
</office:document-meta>
</file>