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lotlaan 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Slotlaan 26, 3062PL, vervangen van een bestaand hekwerk (autopoort) in de zijtuin door een hekwerk van ca. 5,2 meter breed en ca. 2,2 meter hoog. Het nieuwe hekwerk wordt uitgevoerd met een auto- en een looppoort (datum besluit 26-08-2020, op dezelfde dag verzonden, dossiernummer OMV.20.07.00073).</text:p>
            <text:p text:style-name="common-al">Bezwaar bij verleende reguliere omgevingsvergunninge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25092</text:span><text:line-break/><text:date style:data-style-name="dag" text:fixed="true" text:date-value="2020-09-03"/><text:line-break/><text:date style:data-style-name="jaar" text:fixed="true" text:date-value="2020-09-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25092</text:span><text:date style:data-style-name="nicedate" text:fixed="true" text:date-value="2020-09-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25092</text:span><text:date style:data-style-name="nicedate" text:fixed="true" text:date-value="2020-09-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1/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5116.65 437294.56</meta:user-defined>
    <meta:user-defined meta:name="DC.title">Verleende omgevingsvergunning Slotlaan 26</meta:user-defined>
    <meta:user-defined meta:name="OVERHEID.PostcodeHuisnummer/OVERHEIDop.postcodeHuisnummer">3062PL 26</meta:user-defined>
    <meta:user-defined meta:name="OVERHEIDop.straatnaam">Slotlaan</meta:user-defined>
    <meta:user-defined meta:name="OVERHEIDop.woonplaats">Rotterdam</meta:user-defined>
    <meta:user-defined meta:name="DCTERMS.W3CDTF/DCTERMS.available">2020-09-03</meta:user-defined>
    <meta:user-defined meta:name="DCTERMS.W3CDTF/OVERHEIDop.jaargang">2020</meta:user-defined>
    <meta:user-defined meta:name="OVERHEIDop.publicationIssue">225092</meta:user-defined>
    <meta:user-defined meta:name="OVERHEIDop.GmbID/DC.identifier">gmb-2020-225092</meta:user-defined>
    <meta:user-defined meta:name="OVERHEIDop.versieInformatie"/>
  </office:meta>
</office:document-meta>
</file>