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Parnassusweg 38-2 1076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nassusweg 38-2 1076AS Amsterdam: voor het veranderen van de tweede verdieping van het gebouw met bestemming daarvan tot drie onzelfstandige woonruimten, verzonden op 27-08-2020. Dossiernummer Z2020-Z006720/OLO-nummer 5303887.</text:p>
            <text:p text:style-name="last-al">Door dit besluit is de beslistermijn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849</text:span><text:line-break/><text:date style:data-style-name="dag" text:fixed="true" text:date-value="2020-09-01"/><text:line-break/><text:date style:data-style-name="jaar" text:fixed="true" text:date-value="2020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2849</text:span><text:date style:data-style-name="nicedate" text:fixed="true" text:date-value="2020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2849</text:span><text:date style:data-style-name="nicedate" text:fixed="true" text:date-value="2020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veranderen van de tweede verdieping van het gebouw Parnassusweg 38-2 met bestemming daarvan tot drie onzelfstandige woonruimten OLO 5303887</meta:user-defined>
    <dc:language>nl</dc:language>
    <meta:user-defined meta:name="OVERHEID.EPSG28992/DC.spatial">119583.000089208 484212.000459761</meta:user-defined>
    <meta:user-defined meta:name="DC.title">Verlenging beslistermijn omgevingsvergunning Parnassusweg 38-2 1076AS Amsterdam</meta:user-defined>
    <meta:user-defined meta:name="OVERHEID.PostcodeHuisnummer/OVERHEIDop.postcodeHuisnummer">1076AS 38</meta:user-defined>
    <meta:user-defined meta:name="OVERHEIDop.straatnaam">Parnassusweg</meta:user-defined>
    <meta:user-defined meta:name="OVERHEIDop.woonplaats">Amsterdam</meta:user-defined>
    <meta:user-defined meta:name="DCTERMS.W3CDTF/DCTERMS.available">2020-09-01</meta:user-defined>
    <meta:user-defined meta:name="DCTERMS.W3CDTF/OVERHEIDop.jaargang">2020</meta:user-defined>
    <meta:user-defined meta:name="OVERHEIDop.publicationIssue">222849</meta:user-defined>
    <meta:user-defined meta:name="OVERHEIDop.GmbID/DC.identifier">gmb-2020-222849</meta:user-defined>
    <meta:user-defined meta:name="OVERHEIDop.versieInformatie"/>
  </office:meta>
</office:document-meta>
</file>