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rank- en Horecawe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Burgemeester van Beek maakt bekend, ter voldoening aan het bepaalde in art. 6 van de Drank- en Horecawet, dat zij voornemens is de Stichting Elsmuseum Beek, gevestigd in het pand Wolfeynde 4c te Beek, een vergunning ex art. 3 van genoemde wet aan een paracommerciële rechtspersoon te verlenen.</text:p>
            <text:p text:style-name="al">De hierop betrekking hebbende bescheiden liggen met ingang van 27 augustus     2020, gedurende zes weken ter inzage ter gemeentesecretarie tijdens de algemene openingstijden (Afdeling BMO).</text:p>
            <text:p text:style-name="al">Binnen voornoemde termijn kunnen belanghebbenden, op grond van het bepaalde in hoofdstuk 3 van de Algemene wet bestuursrecht, hun zienswijze kenbaar maken bij de Burgemeester van Beek, p/a Raadhuisstraat 9, Postbus 20, 6191 AA te Beek.</text:p>
            <text:p text:style-name="al"/>
            <text:p text:style-name="al">Beek, d.d. 27 augustus 2020</text:p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215509</text:span><text:line-break/><text:date style:data-style-name="dag" text:fixed="true" text:date-value="2020-08-27"/><text:line-break/><text:date style:data-style-name="jaar" text:fixed="true" text:date-value="2020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15509</text:span><text:date style:data-style-name="nicedate" text:fixed="true" text:date-value="2020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15509</text:span><text:date style:data-style-name="nicedate" text:fixed="true" text:date-value="2020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2.10/xml/MC-DRP-OverigeBvAS-Web-CB.xml</meta:user-defined>
    <meta:user-defined meta:name="OVERHEID.Gemeente/DC.creator">Beek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Gemeente/DCTERMS.publisher">Beek</meta:user-defined>
    <meta:user-defined meta:name="OVERHEID.Gemeente/OVERHEID.authority">Beek</meta:user-defined>
    <meta:user-defined meta:name="OVERHEID.TaxonomieBeleidsagenda/OVERHEID.category">Openbare orde en veiligheid | Organisatie en beleid</meta:user-defined>
    <meta:user-defined meta:name="DC.source">N.v.t.</meta:user-defined>
    <dc:language>nl</dc:language>
    <meta:user-defined meta:name="OVERHEID.EPSG28992/DC.spatial">183549.554 327921.083</meta:user-defined>
    <meta:user-defined meta:name="DC.title">Drank- en Horecawet</meta:user-defined>
    <meta:user-defined meta:name="OVERHEID.PostcodeHuisnummer/OVERHEIDop.postcodeHuisnummer">6191EB 4</meta:user-defined>
    <meta:user-defined meta:name="OVERHEIDop.straatnaam">Wolfeynde</meta:user-defined>
    <meta:user-defined meta:name="OVERHEIDop.woonplaats">Beek</meta:user-defined>
    <meta:user-defined meta:name="DCTERMS.W3CDTF/DCTERMS.available">2020-08-27</meta:user-defined>
    <meta:user-defined meta:name="DCTERMS.W3CDTF/OVERHEIDop.jaargang">2020</meta:user-defined>
    <meta:user-defined meta:name="OVERHEIDop.publicationIssue">215509</meta:user-defined>
    <meta:user-defined meta:name="OVERHEIDop.GmbID/DC.identifier">gmb-2020-215509</meta:user-defined>
    <meta:user-defined meta:name="OVERHEIDop.versieInformatie"/>
  </office:meta>
</office:document-meta>
</file>