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henesserlaan 4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Mathenesserlaan 455 , 3023GJ , het verbouwen/vergroten bestaande woning tot vier woningen ;( datum besluit 07-08-2020, op dezelfde dag verzonden , dossiernummer OMV.20.06.00316)</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7815</text:span><text:line-break/><text:date style:data-style-name="dag" text:fixed="true" text:date-value="2020-08-12"/><text:line-break/><text:date style:data-style-name="jaar" text:fixed="true" text:date-value="2020-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7815</text:span><text:date style:data-style-name="nicedate" text:fixed="true" text:date-value="2020-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7815</text:span><text:date style:data-style-name="nicedate" text:fixed="true" text:date-value="2020-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0393.75 436744.44</meta:user-defined>
    <meta:user-defined meta:name="DC.title">verleende omgevingsvergunning Mathenesserlaan 455</meta:user-defined>
    <meta:user-defined meta:name="OVERHEID.PostcodeHuisnummer/OVERHEIDop.postcodeHuisnummer">3023GJ 455</meta:user-defined>
    <meta:user-defined meta:name="OVERHEIDop.straatnaam">Mathenesserlaan</meta:user-defined>
    <meta:user-defined meta:name="OVERHEIDop.woonplaats">Rotterdam</meta:user-defined>
    <meta:user-defined meta:name="DCTERMS.W3CDTF/DCTERMS.available">2020-08-12</meta:user-defined>
    <meta:user-defined meta:name="DCTERMS.W3CDTF/OVERHEIDop.jaargang">2020</meta:user-defined>
    <meta:user-defined meta:name="OVERHEIDop.publicationIssue">207815</meta:user-defined>
    <meta:user-defined meta:name="OVERHEIDop.GmbID/DC.identifier">gmb-2020-207815</meta:user-defined>
    <meta:user-defined meta:name="OVERHEIDop.versieInformatie"/>
  </office:meta>
</office:document-meta>
</file>