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met frans balkon aan de achterkant van een woning, Constant Erzeijstraat 26 te Utrecht, HZ_WABO-20-271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nstant Erzeijstraat 26 te Utrecht</text:span>
          </text:p>
            <text:p text:style-name="common-al">HZ_WABO-20-27134</text:p>
            <text:p text:style-name="common-al">Toelichting: het bouwen van een dakkapel met frans balkon aan de achterkant van een woning</text:p>
            <text:p text:style-name="common-al">Datum ontvangst aanvraag: 4 augustus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4361</text:span><text:line-break/><text:date style:data-style-name="dag" text:fixed="true" text:date-value="2020-08-10"/><text:line-break/><text:date style:data-style-name="jaar" text:fixed="true" text:date-value="2020-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4361</text:span><text:date style:data-style-name="nicedate" text:fixed="true" text:date-value="2020-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04361</text:span><text:date style:data-style-name="nicedate" text:fixed="true" text:date-value="2020-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6721.79 453283.09</meta:user-defined>
    <meta:user-defined meta:name="DC.title">Aanvraag omgevingsvergunning, het bouwen van een dakkapel met frans balkon aan de achterkant van een woning, Constant Erzeijstraat 26 te Utrecht, HZ_WABO-20-27134</meta:user-defined>
    <meta:user-defined meta:name="OVERHEID.PostcodeHuisnummer/OVERHEIDop.postcodeHuisnummer">3523VW 26</meta:user-defined>
    <meta:user-defined meta:name="OVERHEIDop.straatnaam">Constant Erzeijstraat</meta:user-defined>
    <meta:user-defined meta:name="OVERHEIDop.woonplaats">Utrecht</meta:user-defined>
    <meta:user-defined meta:name="DCTERMS.W3CDTF/DCTERMS.available">2020-08-10</meta:user-defined>
    <meta:user-defined meta:name="OVERHEIDop.externeBijlage">Aanvraagdocument  publiceerbaar-A|exb-2020-42592</meta:user-defined>
    <meta:user-defined meta:name="DCTERMS.W3CDTF/OVERHEIDop.jaargang">2020</meta:user-defined>
    <meta:user-defined meta:name="OVERHEIDop.publicationIssue">204361</meta:user-defined>
    <meta:user-defined meta:name="OVERHEIDop.GmbID/DC.identifier">gmb-2020-204361</meta:user-defined>
    <meta:user-defined meta:name="OVERHEIDop.versieInformatie"/>
  </office:meta>
</office:document-meta>
</file>