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DEELTELIJK VERANDEREN VAN EEN WOONZORGCOMPLEX IN 18 ZORGWONINGEN, WONING (T.B.V. BEGELEIDING), ZORGPOST EN GEMEENSCHAPPELIJKE RUIMTES, SCHOTERPLEIN 1 TOT EN MET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een woonzorgcomplex in 18 zorgwoningen, woning (ten behoeve van begeleiding), zorgpost en gemeenschappelijke ruimtes op de percelen Schoterplein 1 tot en met 5 te Heerenveen (23-07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8233</text:span><text:line-break/><text:date style:data-style-name="dag" text:fixed="true" text:date-value="2020-08-03"/><text:line-break/><text:date style:data-style-name="jaar" text:fixed="true" text:date-value="2020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98233</text:span><text:date style:data-style-name="nicedate" text:fixed="true" text:date-value="2020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98233</text:span><text:date style:data-style-name="nicedate" text:fixed="true" text:date-value="2020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19.057 552613.832</meta:user-defined>
    <meta:user-defined meta:name="DC.title">AANVRAAG OMGEVINGSVERGUNNING, GEDEELTELIJK VERANDEREN VAN EEN WOONZORGCOMPLEX IN 18 ZORGWONINGEN, WONING (T.B.V. BEGELEIDING), ZORGPOST EN GEMEENSCHAPPELIJKE RUIMTES, SCHOTERPLEIN 1 TOT EN MET 5 HEERENVEEN</meta:user-defined>
    <meta:user-defined meta:name="OVERHEID.PostcodeHuisnummer/OVERHEIDop.postcodeHuisnummer">8448RP 1</meta:user-defined>
    <meta:user-defined meta:name="OVERHEIDop.straatnaam">Schoterplein</meta:user-defined>
    <meta:user-defined meta:name="OVERHEIDop.woonplaats">Heerenveen</meta:user-defined>
    <meta:user-defined meta:name="DCTERMS.W3CDTF/DCTERMS.available">2020-08-03</meta:user-defined>
    <meta:user-defined meta:name="DCTERMS.W3CDTF/OVERHEIDop.jaargang">2020</meta:user-defined>
    <meta:user-defined meta:name="OVERHEIDop.publicationIssue">198233</meta:user-defined>
    <meta:user-defined meta:name="OVERHEIDop.GmbID/DC.identifier">gmb-2020-198233</meta:user-defined>
    <meta:user-defined meta:name="OVERHEIDop.versieInformatie"/>
  </office:meta>
</office:document-meta>
</file>