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ssaukade 18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nabij Nassaukade 18 , 3071JL , het kappen van 28 bomen en 1160 m2 struweel vanwege hetinrichtingsplan Hefkwartier; ontwikkeling fase DXYZ, bouwen woningen en appartementen. Het besluit is als bijlage gevoegd bij de publicatie.( datum besluit 20-07-2020, op dezelfde dag verzonden , dossiernummer OMV.20.07.00118 )</text:p>
            <text:p text:style-name="common-al">Bezwaar bij verleende reguliere omgevingsvergunningen. 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94625</text:span><text:line-break/><text:date style:data-style-name="dag" text:fixed="true" text:date-value="2020-07-29"/><text:line-break/><text:date style:data-style-name="jaar" text:fixed="true" text:date-value="2020-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94625</text:span><text:date style:data-style-name="nicedate" text:fixed="true" text:date-value="2020-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94625</text:span><text:date style:data-style-name="nicedate" text:fixed="true" text:date-value="2020-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4179.53 436589.67</meta:user-defined>
    <meta:user-defined meta:name="DC.title">verleende omgevingsvergunning Nassaukade 18</meta:user-defined>
    <meta:user-defined meta:name="OVERHEID.PostcodeHuisnummer/OVERHEIDop.postcodeHuisnummer">3071JL 18</meta:user-defined>
    <meta:user-defined meta:name="OVERHEIDop.straatnaam">Nassaukade</meta:user-defined>
    <meta:user-defined meta:name="OVERHEIDop.woonplaats">Rotterdam</meta:user-defined>
    <meta:user-defined meta:name="DCTERMS.W3CDTF/DCTERMS.available">2020-07-29</meta:user-defined>
    <meta:user-defined meta:name="DCTERMS.W3CDTF/OVERHEIDop.jaargang">2020</meta:user-defined>
    <meta:user-defined meta:name="OVERHEIDop.externeBijlage">Nassaukade  18 |exb-2020-40356</meta:user-defined>
    <meta:user-defined meta:name="OVERHEIDop.publicationIssue">194625</meta:user-defined>
    <meta:user-defined meta:name="OVERHEIDop.GmbID/DC.identifier">gmb-2020-194625</meta:user-defined>
    <meta:user-defined meta:name="OVERHEIDop.versieInformatie"/>
  </office:meta>
</office:document-meta>
</file>