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x Heymansstraat 8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Max Heymansstraat 82 , 3059MK , het plaatsen van een dakkapel op de woning.De werkzaamheden vallen binnen de bepalingen van de pilot “Omgevingswet welstandsvrij enregelluw maken van kleine bouwwerken”.( datum besluit 06-07-2020, op dezelfde dag verzonden , dossiernummer OMV.20.06.00533 )</text:p>
            <text:p text:style-name="common-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8735</text:span><text:line-break/><text:date style:data-style-name="dag" text:fixed="true" text:date-value="2020-07-22"/><text:line-break/><text:date style:data-style-name="jaar" text:fixed="true" text:date-value="2020-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8735</text:span><text:date style:data-style-name="nicedate" text:fixed="true" text:date-value="2020-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8735</text:span><text:date style:data-style-name="nicedate" text:fixed="true" text:date-value="2020-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9808.64 443170.83</meta:user-defined>
    <meta:user-defined meta:name="DC.title">verleende omgevingsvergunning Max Heymansstraat 82</meta:user-defined>
    <meta:user-defined meta:name="OVERHEID.PostcodeHuisnummer/OVERHEIDop.postcodeHuisnummer">3059MK 82</meta:user-defined>
    <meta:user-defined meta:name="OVERHEIDop.straatnaam">Max Heymansstraat</meta:user-defined>
    <meta:user-defined meta:name="OVERHEIDop.woonplaats">Rotterdam</meta:user-defined>
    <meta:user-defined meta:name="DCTERMS.W3CDTF/DCTERMS.available">2020-07-22</meta:user-defined>
    <meta:user-defined meta:name="DCTERMS.W3CDTF/OVERHEIDop.jaargang">2020</meta:user-defined>
    <meta:user-defined meta:name="OVERHEIDop.publicationIssue">188735</meta:user-defined>
    <meta:user-defined meta:name="OVERHEIDop.GmbID/DC.identifier">gmb-2020-188735</meta:user-defined>
    <meta:user-defined meta:name="OVERHEIDop.versieInformatie"/>
  </office:meta>
</office:document-meta>
</file>