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dakramen en het plaatsen van zonnepanelen, Lijsterstraat 17 te Utrecht,  HZ_WABO-20-169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jsterstraat 17 te Utrecht</text:p>
            <text:p text:style-name="common-al">HZ_WABO-20-16930</text:p>
            <text:p text:style-name="common-al">Toelichting: het wijzigen van dakramen en het plaatsen van zonnepanel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4917</text:span><text:line-break/><text:date style:data-style-name="dag" text:fixed="true" text:date-value="2020-07-20"/><text:line-break/><text:date style:data-style-name="jaar" text:fixed="true" text:date-value="2020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84917</text:span><text:date style:data-style-name="nicedate" text:fixed="true" text:date-value="2020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84917</text:span><text:date style:data-style-name="nicedate" text:fixed="true" text:date-value="2020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577.17 456594.76</meta:user-defined>
    <meta:user-defined meta:name="DC.title">Verlenging beslistermijn omgevingsvergunning, het wijzigen van dakramen en het plaatsen van zonnepanelen, Lijsterstraat 17 te Utrecht,  HZ_WABO-20-16930</meta:user-defined>
    <meta:user-defined meta:name="OVERHEID.PostcodeHuisnummer/OVERHEIDop.postcodeHuisnummer">3514TA 17</meta:user-defined>
    <meta:user-defined meta:name="OVERHEIDop.straatnaam">Lijsterstraat</meta:user-defined>
    <meta:user-defined meta:name="OVERHEIDop.woonplaats">Utrecht</meta:user-defined>
    <meta:user-defined meta:name="DCTERMS.W3CDTF/DCTERMS.available">2020-07-20</meta:user-defined>
    <meta:user-defined meta:name="DCTERMS.W3CDTF/OVERHEIDop.jaargang">2020</meta:user-defined>
    <meta:user-defined meta:name="OVERHEIDop.publicationIssue">184917</meta:user-defined>
    <meta:user-defined meta:name="OVERHEIDop.GmbID/DC.identifier">gmb-2020-184917</meta:user-defined>
    <meta:user-defined meta:name="OVERHEIDop.versieInformatie"/>
  </office:meta>
</office:document-meta>
</file>