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IN EEN WOONFUNCTIE VOOR KAMERVERHUUR VOOR 4 BEWONERS, LEPELAARSTRAAT 1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in een woonfunctie voor kamerverhuur voor 4 bewoners op het perceel Lepelaarstraat 11 te Heerenveen  (03 juli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1341</text:span><text:line-break/><text:date style:data-style-name="dag" text:fixed="true" text:date-value="2020-07-07"/><text:line-break/><text:date style:data-style-name="jaar" text:fixed="true" text:date-value="2020-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1341</text:span><text:date style:data-style-name="nicedate" text:fixed="true" text:date-value="2020-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1341</text:span><text:date style:data-style-name="nicedate" text:fixed="true" text:date-value="2020-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958 551470</meta:user-defined>
    <meta:user-defined meta:name="DC.title">VERLENING OMGEVINGSVERGUNNING, VERANDEREN VAN EEN WONING IN EEN WOONFUNCTIE VOOR KAMERVERHUUR VOOR 4 BEWONERS, LEPELAARSTRAAT 11 HEERENVEEN</meta:user-defined>
    <meta:user-defined meta:name="OVERHEID.PostcodeHuisnummer/OVERHEIDop.postcodeHuisnummer">8446JE 11</meta:user-defined>
    <meta:user-defined meta:name="OVERHEIDop.straatnaam">Lepelaarstraat</meta:user-defined>
    <meta:user-defined meta:name="OVERHEIDop.woonplaats">Heerenveen</meta:user-defined>
    <meta:user-defined meta:name="DCTERMS.W3CDTF/DCTERMS.available">2020-07-07</meta:user-defined>
    <meta:user-defined meta:name="DCTERMS.W3CDTF/OVERHEIDop.jaargang">2020</meta:user-defined>
    <meta:user-defined meta:name="OVERHEIDop.publicationIssue">171341</meta:user-defined>
    <meta:user-defined meta:name="OVERHEIDop.GmbID/DC.identifier">gmb-2020-171341</meta:user-defined>
    <meta:user-defined meta:name="OVERHEIDop.versieInformatie"/>
  </office:meta>
</office:document-meta>
</file>