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4 UNITS (STRIJDIG GEBRUIK, TIJDELIJK VOOR 2 JAAR), ULBE TWIJNSTRAWEI 1003 AKKRUM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4 units (strijdig gebruik, tijdelijk voor 2 jaar) op het perceel Ulbe Twijnstrawei 1003 te Akkrum (01 juli 2020)</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0109</text:span><text:line-break/><text:date style:data-style-name="dag" text:fixed="true" text:date-value="2020-07-06"/><text:line-break/><text:date style:data-style-name="jaar" text:fixed="true" text:date-value="2020-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0109</text:span><text:date style:data-style-name="nicedate" text:fixed="true" text:date-value="2020-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0109</text:span><text:date style:data-style-name="nicedate" text:fixed="true" text:date-value="2020-07-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3999.092 562315.818</meta:user-defined>
    <meta:user-defined meta:name="DC.title">VERLENING OMGEVINGSVERGUNNING, PLAATSEN VAN 4 UNITS (STRIJDIG GEBRUIK, TIJDELIJK VOOR 2 JAAR), ULBE TWIJNSTRAWEI 1003 AKKRUM</meta:user-defined>
    <meta:user-defined meta:name="OVERHEID.PostcodeHuisnummer/OVERHEIDop.postcodeHuisnummer">8491CJ 1003</meta:user-defined>
    <meta:user-defined meta:name="OVERHEIDop.straatnaam">Ulbe Twijnstrawei</meta:user-defined>
    <meta:user-defined meta:name="OVERHEIDop.woonplaats">Akkrum</meta:user-defined>
    <meta:user-defined meta:name="DCTERMS.W3CDTF/DCTERMS.available">2020-07-06</meta:user-defined>
    <meta:user-defined meta:name="DCTERMS.W3CDTF/OVERHEIDop.jaargang">2020</meta:user-defined>
    <meta:user-defined meta:name="OVERHEIDop.publicationIssue">170109</meta:user-defined>
    <meta:user-defined meta:name="OVERHEIDop.GmbID/DC.identifier">gmb-2020-170109</meta:user-defined>
    <meta:user-defined meta:name="OVERHEIDop.versieInformatie"/>
  </office:meta>
</office:document-meta>
</file>