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llen van één boom, Van Meursstraat 9 te Utrecht,  HZ_WABO-20-109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Meursstraat 9 te Utrecht</text:p>
            <text:p text:style-name="common-al">HZ_WABO-20-10943</text:p>
            <text:p text:style-name="common-al">Toelichting: het vellen van één boom</text:p>
            <text:p text:style-name="common-al">Datum besluit: 23 juni 2020</text:p>
            <text:p text:style-name="common-al">Startdatum bezwaartermijn: 25 juni 2020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3694</text:span><text:line-break/><text:date style:data-style-name="dag" text:fixed="true" text:date-value="2020-06-29"/><text:line-break/><text:date style:data-style-name="jaar" text:fixed="true" text:date-value="2020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63694</text:span><text:date style:data-style-name="nicedate" text:fixed="true" text:date-value="2020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63694</text:span><text:date style:data-style-name="nicedate" text:fixed="true" text:date-value="2020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4616.66 456491.55</meta:user-defined>
    <meta:user-defined meta:name="DC.title">Afgehandelde omgevingsvergunning, het vellen van één boom, Van Meursstraat 9 te Utrecht,  HZ_WABO-20-10943</meta:user-defined>
    <meta:user-defined meta:name="OVERHEID.PostcodeHuisnummer/OVERHEIDop.postcodeHuisnummer">3532CH 9</meta:user-defined>
    <meta:user-defined meta:name="OVERHEIDop.straatnaam">Van Meursstraat</meta:user-defined>
    <meta:user-defined meta:name="OVERHEIDop.woonplaats">Utrecht</meta:user-defined>
    <meta:user-defined meta:name="DCTERMS.W3CDTF/DCTERMS.available">2020-06-29</meta:user-defined>
    <meta:user-defined meta:name="OVERHEIDop.externeBijlage">Publiceerbaar-A|exb-2020-33857</meta:user-defined>
    <meta:user-defined meta:name="OVERHEIDop.externeBijlage">Besluit omgevingsvergunning publiceerbaar|exb-2020-33858</meta:user-defined>
    <meta:user-defined meta:name="DCTERMS.W3CDTF/OVERHEIDop.jaargang">2020</meta:user-defined>
    <meta:user-defined meta:name="OVERHEIDop.publicationIssue">163694</meta:user-defined>
    <meta:user-defined meta:name="OVERHEIDop.GmbID/DC.identifier">gmb-2020-163694</meta:user-defined>
    <meta:user-defined meta:name="OVERHEIDop.versieInformatie"/>
  </office:meta>
</office:document-meta>
</file>