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het aanpassen van de gevels, Makassarstraat 19, Laan van Nieuw Guinea 64-64B te Utrecht, HZ_WABO-20-213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kassarstraat 19, Laan van Nieuw Guinea 64-64B te Utrecht</text:span>
          </text:p>
            <text:p text:style-name="common-al">HZ_WABO-20-21371</text:p>
            <text:p text:style-name="common-al">Toelichting: het bouwen van een dakopbouw en het aanpassen van de gevels</text:p>
            <text:p text:style-name="common-al">Datum ontvangst aanvraag: 23 juni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2581</text:span><text:line-break/><text:date style:data-style-name="dag" text:fixed="true" text:date-value="2020-06-26"/><text:line-break/><text:date style:data-style-name="jaar" text:fixed="true" text:date-value="2020-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62581</text:span><text:date style:data-style-name="nicedate" text:fixed="true" text:date-value="2020-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62581</text:span><text:date style:data-style-name="nicedate" text:fixed="true" text:date-value="2020-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4533.92 455979.3</meta:user-defined>
    <meta:user-defined meta:name="DC.title">Aanvraag omgevingsvergunning, het bouwen van een dakopbouw en het aanpassen van de gevels, Makassarstraat 19, Laan van Nieuw Guinea 64-64B te Utrecht, HZ_WABO-20-21371</meta:user-defined>
    <meta:user-defined meta:name="OVERHEID.PostcodeHuisnummer/OVERHEIDop.postcodeHuisnummer">3531VK 19</meta:user-defined>
    <meta:user-defined meta:name="OVERHEIDop.straatnaam">Makassarstraat</meta:user-defined>
    <meta:user-defined meta:name="OVERHEIDop.woonplaats">Utrecht</meta:user-defined>
    <meta:user-defined meta:name="DCTERMS.W3CDTF/DCTERMS.available">2020-06-26</meta:user-defined>
    <meta:user-defined meta:name="OVERHEIDop.externeBijlage">Publiceerbaar-A|exb-2020-33565</meta:user-defined>
    <meta:user-defined meta:name="DCTERMS.W3CDTF/OVERHEIDop.jaargang">2020</meta:user-defined>
    <meta:user-defined meta:name="OVERHEIDop.publicationIssue">162581</meta:user-defined>
    <meta:user-defined meta:name="OVERHEIDop.GmbID/DC.identifier">gmb-2020-162581</meta:user-defined>
    <meta:user-defined meta:name="OVERHEIDop.versieInformatie"/>
  </office:meta>
</office:document-meta>
</file>