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de draagconstructie van de woning, Oltmansstraat 16 te Utrecht,  HZ_WABO-20-172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ltmansstraat 16 te Utrecht</text:p>
            <text:p text:style-name="common-al">HZ_WABO-20-17260</text:p>
            <text:p text:style-name="common-al">Toelichting: het wijzigen van de draagconstructie van de woning</text:p>
            <text:p text:style-name="common-al">Datum besluit: 17 juni 2020</text:p>
            <text:p text:style-name="common-al">Startdatum bezwaartermijn: 18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9157</text:span><text:line-break/><text:date style:data-style-name="dag" text:fixed="true" text:date-value="2020-06-24"/><text:line-break/><text:date style:data-style-name="jaar" text:fixed="true" text:date-value="2020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9157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9157</text:span><text:date style:data-style-name="nicedate" text:fixed="true" text:date-value="2020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5149.14 456381.01</meta:user-defined>
    <meta:user-defined meta:name="DC.title">Afgehandelde omgevingsvergunning, het wijzigen van de draagconstructie van de woning, Oltmansstraat 16 te Utrecht,  HZ_WABO-20-17260</meta:user-defined>
    <meta:user-defined meta:name="OVERHEID.PostcodeHuisnummer/OVERHEIDop.postcodeHuisnummer">3532GS 16</meta:user-defined>
    <meta:user-defined meta:name="OVERHEIDop.straatnaam">Oltmansstraat</meta:user-defined>
    <meta:user-defined meta:name="OVERHEIDop.woonplaats">Utrecht</meta:user-defined>
    <meta:user-defined meta:name="DCTERMS.W3CDTF/DCTERMS.available">2020-06-24</meta:user-defined>
    <meta:user-defined meta:name="OVERHEIDop.externeBijlage">Publiceerbaar-A|exb-2020-32725</meta:user-defined>
    <meta:user-defined meta:name="OVERHEIDop.externeBijlage">Besluit omgevingsvergunning publiceerbaar|exb-2020-32726</meta:user-defined>
    <meta:user-defined meta:name="DCTERMS.W3CDTF/OVERHEIDop.jaargang">2020</meta:user-defined>
    <meta:user-defined meta:name="OVERHEIDop.publicationIssue">159157</meta:user-defined>
    <meta:user-defined meta:name="OVERHEIDop.GmbID/DC.identifier">gmb-2020-159157</meta:user-defined>
    <meta:user-defined meta:name="OVERHEIDop.versieInformatie"/>
  </office:meta>
</office:document-meta>
</file>