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aanbouw met dakterras aan de achterkant van de woning, Schoenerstraat 58 te Utrecht,  HZ_WABO-20-167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oenerstraat 58 te Utrecht</text:p>
            <text:p text:style-name="common-al">HZ_WABO-20-16707</text:p>
            <text:p text:style-name="common-al">Toelichting: het bouwen van een aanbouw met dakterras aan de achterkant van de woning</text:p>
            <text:p text:style-name="common-al">Datum besluit: 16 juni 2020</text:p>
            <text:p text:style-name="common-al">Startdatum bezwaartermijn: 18 juni 2020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8510</text:span><text:line-break/><text:date style:data-style-name="dag" text:fixed="true" text:date-value="2020-06-23"/><text:line-break/><text:date style:data-style-name="jaar" text:fixed="true" text:date-value="2020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8510</text:span><text:date style:data-style-name="nicedate" text:fixed="true" text:date-value="2020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8510</text:span><text:date style:data-style-name="nicedate" text:fixed="true" text:date-value="2020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9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4123.42 456734.91</meta:user-defined>
    <meta:user-defined meta:name="DC.title">Afgehandelde omgevingsvergunning, het bouwen van een aanbouw met dakterras aan de achterkant van de woning, Schoenerstraat 58 te Utrecht,  HZ_WABO-20-16707</meta:user-defined>
    <meta:user-defined meta:name="OVERHEID.PostcodeHuisnummer/OVERHEIDop.postcodeHuisnummer">3534RN 58</meta:user-defined>
    <meta:user-defined meta:name="OVERHEIDop.straatnaam">Schoenerstraat</meta:user-defined>
    <meta:user-defined meta:name="OVERHEIDop.woonplaats">Utrecht</meta:user-defined>
    <meta:user-defined meta:name="DCTERMS.W3CDTF/DCTERMS.available">2020-06-23</meta:user-defined>
    <meta:user-defined meta:name="OVERHEIDop.externeBijlage">Publiceerbaar-A|exb-2020-32594</meta:user-defined>
    <meta:user-defined meta:name="OVERHEIDop.externeBijlage">Besluit omgevingsvergunning publiceerbaar|exb-2020-32595</meta:user-defined>
    <meta:user-defined meta:name="DCTERMS.W3CDTF/OVERHEIDop.jaargang">2020</meta:user-defined>
    <meta:user-defined meta:name="OVERHEIDop.publicationIssue">158510</meta:user-defined>
    <meta:user-defined meta:name="OVERHEIDop.GmbID/DC.identifier">gmb-2020-158510</meta:user-defined>
    <meta:user-defined meta:name="OVERHEIDop.versieInformatie"/>
  </office:meta>
</office:document-meta>
</file>