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de aanbouw aan de achterkant van een bovenwoning, Snipstraat 17 BS te Utrecht,  HZ_WABO-20-146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nipstraat 17 BS te Utrecht</text:p>
            <text:p text:style-name="common-al">HZ_WABO-20-14609</text:p>
            <text:p text:style-name="common-al">Toelichting: het bouwen van een dakterras op de aanbouw aan de achterkant van een bovenwoning</text:p>
            <text:p text:style-name="common-al">Datum besluit: 2 juni 2020</text:p>
            <text:p text:style-name="common-al">Startdatum bezwaartermijn: 6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7504</text:span><text:line-break/><text:date style:data-style-name="dag" text:fixed="true" text:date-value="2020-06-11"/><text:line-break/><text:date style:data-style-name="jaar" text:fixed="true" text:date-value="2020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7504</text:span><text:date style:data-style-name="nicedate" text:fixed="true" text:date-value="2020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7504</text:span><text:date style:data-style-name="nicedate" text:fixed="true" text:date-value="2020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7046.65 454515.54</meta:user-defined>
    <meta:user-defined meta:name="DC.title">Afgehandelde omgevingsvergunning, het bouwen van een dakterras op de aanbouw aan de achterkant van een bovenwoning, Snipstraat 17 BS te Utrecht,  HZ_WABO-20-14609</meta:user-defined>
    <meta:user-defined meta:name="OVERHEID.PostcodeHuisnummer/OVERHEIDop.postcodeHuisnummer">3582TD 17</meta:user-defined>
    <meta:user-defined meta:name="OVERHEIDop.straatnaam">Snipstraat</meta:user-defined>
    <meta:user-defined meta:name="OVERHEIDop.woonplaats">Utrecht</meta:user-defined>
    <meta:user-defined meta:name="DCTERMS.W3CDTF/DCTERMS.available">2020-06-11</meta:user-defined>
    <meta:user-defined meta:name="OVERHEIDop.externeBijlage">Besluit omgevingsvergunning  publiceerbaar|exb-2020-30072</meta:user-defined>
    <meta:user-defined meta:name="OVERHEIDop.externeBijlage">Publiceerbaar-A|exb-2020-30073</meta:user-defined>
    <meta:user-defined meta:name="DCTERMS.W3CDTF/OVERHEIDop.jaargang">2020</meta:user-defined>
    <meta:user-defined meta:name="OVERHEIDop.publicationIssue">147504</meta:user-defined>
    <meta:user-defined meta:name="OVERHEIDop.GmbID/DC.identifier">gmb-2020-147504</meta:user-defined>
    <meta:user-defined meta:name="OVERHEIDop.versieInformatie"/>
  </office:meta>
</office:document-meta>
</file>