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thenesserweg 66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Mathenesserweg 66A, 3026HE, het renoveren van vier appartementen en het verbouwen van de begane grond naar een appartement. ( datum besluit 29-05-2020, op dezelfde dag verzonden , dossiernummer OMV.20.04.00428 )</text:p>
            <text:p text:style-name="common-al">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45735</text:span><text:line-break/><text:date style:data-style-name="dag" text:fixed="true" text:date-value="2020-06-10"/><text:line-break/><text:date style:data-style-name="jaar" text:fixed="true" text:date-value="2020-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45735</text:span><text:date style:data-style-name="nicedate" text:fixed="true" text:date-value="2020-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45735</text:span><text:date style:data-style-name="nicedate" text:fixed="true" text:date-value="2020-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89841.55 436716.24</meta:user-defined>
    <meta:user-defined meta:name="DC.title">verleende omgevingsvergunning Mathenesserweg 66A</meta:user-defined>
    <meta:user-defined meta:name="OVERHEID.PostcodeHuisnummer/OVERHEIDop.postcodeHuisnummer">3026HE 66</meta:user-defined>
    <meta:user-defined meta:name="OVERHEIDop.straatnaam">Mathenesserweg</meta:user-defined>
    <meta:user-defined meta:name="OVERHEIDop.woonplaats">Rotterdam</meta:user-defined>
    <meta:user-defined meta:name="DCTERMS.W3CDTF/DCTERMS.available">2020-06-10</meta:user-defined>
    <meta:user-defined meta:name="DCTERMS.W3CDTF/OVERHEIDop.jaargang">2020</meta:user-defined>
    <meta:user-defined meta:name="OVERHEIDop.publicationIssue">145735</meta:user-defined>
    <meta:user-defined meta:name="OVERHEIDop.GmbID/DC.identifier">gmb-2020-145735</meta:user-defined>
    <meta:user-defined meta:name="OVERHEIDop.versieInformatie"/>
  </office:meta>
</office:document-meta>
</file>