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bouwen en herindelen van een woongebouw naar 2 appartementen, Muntstraat 9 te Utrecht,  HZ_WABO-19-380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ntstraat 9 te Utrecht</text:p>
            <text:p text:style-name="common-al">HZ_WABO-19-38076</text:p>
            <text:p text:style-name="common-al">Toelichting: het verbouwen en herindelen van een woongebouw naar 2 appartement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429</text:span><text:line-break/><text:date style:data-style-name="dag" text:fixed="true" text:date-value="2020-01-20"/><text:line-break/><text:date style:data-style-name="jaar" text:fixed="true" text:date-value="2020-0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429</text:span><text:date style:data-style-name="nicedate" text:fixed="true" text:date-value="2020-0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4429</text:span><text:date style:data-style-name="nicedate" text:fixed="true" text:date-value="2020-0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7050.39 456101.49</meta:user-defined>
    <meta:user-defined meta:name="DC.title">Verlenging beslistermijn omgevingsvergunning, het verbouwen en herindelen van een woongebouw naar 2 appartementen, Muntstraat 9 te Utrecht,  HZ_WABO-19-38076</meta:user-defined>
    <meta:user-defined meta:name="OVERHEID.PostcodeHuisnummer/OVERHEIDop.postcodeHuisnummer">3512ET 9</meta:user-defined>
    <meta:user-defined meta:name="OVERHEIDop.straatnaam">Muntstraat</meta:user-defined>
    <meta:user-defined meta:name="OVERHEIDop.woonplaats">Utrecht</meta:user-defined>
    <meta:user-defined meta:name="DCTERMS.W3CDTF/DCTERMS.available">2020-01-20</meta:user-defined>
    <meta:user-defined meta:name="DCTERMS.W3CDTF/OVERHEIDop.jaargang">2020</meta:user-defined>
    <meta:user-defined meta:name="OVERHEIDop.publicationIssue">14429</meta:user-defined>
    <meta:user-defined meta:name="OVERHEIDop.GmbID/DC.identifier">gmb-2020-14429</meta:user-defined>
    <meta:user-defined meta:name="OVERHEIDop.versieInformatie"/>
  </office:meta>
</office:document-meta>
</file>