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VAN EEN BEDRIJFSPAND EN HET BOUWEN VAN EEN BIJGEBOUW EN BIJBEHORENDE HEKWERKEN, IT PATROAN 3 15 TOT EN MET 3 27 (ONEVEN) EN 3 20 TOT EN MET 3 36 (EVEN)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bedrijfspand en het bouwen van een bijgebouw en bijbehorende hekwerken op het perceel It Patroan 3 15 tot en met 3 27 (oneven) en 3 20 tot en met 3 36 (even) te Akkrum (14 mei 2020)</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4893</text:span><text:line-break/><text:date style:data-style-name="dag" text:fixed="true" text:date-value="2020-05-18"/><text:line-break/><text:date style:data-style-name="jaar" text:fixed="true" text:date-value="2020-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24893</text:span><text:date style:data-style-name="nicedate" text:fixed="true" text:date-value="2020-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24893</text:span><text:date style:data-style-name="nicedate" text:fixed="true" text:date-value="2020-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5448.39 561774.294</meta:user-defined>
    <meta:user-defined meta:name="DC.title">VERLENING OMGEVINGSVERGUNNING, VERGROTEN VAN EEN BEDRIJFSPAND EN HET BOUWEN VAN EEN BIJGEBOUW EN BIJBEHORENDE HEKWERKEN, IT PATROAN 3 15 TOT EN MET 3 27 (ONEVEN) EN 3 20 TOT EN MET 3 36 (EVEN) AKKRUM</meta:user-defined>
    <meta:user-defined meta:name="OVERHEID.PostcodeHuisnummer/OVERHEIDop.postcodeHuisnummer">8491PK 3</meta:user-defined>
    <meta:user-defined meta:name="OVERHEIDop.straatnaam">It Patroan</meta:user-defined>
    <meta:user-defined meta:name="OVERHEIDop.woonplaats">Akkrum</meta:user-defined>
    <meta:user-defined meta:name="DCTERMS.W3CDTF/DCTERMS.available">2020-05-18</meta:user-defined>
    <meta:user-defined meta:name="DCTERMS.W3CDTF/OVERHEIDop.jaargang">2020</meta:user-defined>
    <meta:user-defined meta:name="OVERHEIDop.publicationIssue">124893</meta:user-defined>
    <meta:user-defined meta:name="OVERHEIDop.GmbID/DC.identifier">gmb-2020-124893</meta:user-defined>
    <meta:user-defined meta:name="OVERHEIDop.versieInformatie"/>
  </office:meta>
</office:document-meta>
</file>