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Cor Ditewegstraat 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Cor Ditewegstraat 13, 3075PT, plaatsen van een dakkapel aan de voorzijde van de woning (aanvraagdatum 03-05-2020, dossiernummer OMV.20.05.00027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21166</text:span><text:line-break/><text:date style:data-style-name="dag" text:fixed="true" text:date-value="2020-05-13"/><text:line-break/><text:date style:data-style-name="jaar" text:fixed="true" text:date-value="2020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1166</text:span><text:date style:data-style-name="nicedate" text:fixed="true" text:date-value="2020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1166</text:span><text:date style:data-style-name="nicedate" text:fixed="true" text:date-value="2020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4183.177 433399.806</meta:user-defined>
    <meta:user-defined meta:name="DC.title">Aangevraagde omgevingsvergunning Cor Ditewegstraat 13</meta:user-defined>
    <meta:user-defined meta:name="OVERHEID.PostcodeHuisnummer/OVERHEIDop.postcodeHuisnummer">3075PT 13</meta:user-defined>
    <meta:user-defined meta:name="OVERHEIDop.straatnaam">Cor Ditewegstraat</meta:user-defined>
    <meta:user-defined meta:name="OVERHEIDop.woonplaats">Rotterdam</meta:user-defined>
    <meta:user-defined meta:name="DCTERMS.W3CDTF/DCTERMS.available">2020-05-13</meta:user-defined>
    <meta:user-defined meta:name="DCTERMS.W3CDTF/OVERHEIDop.jaargang">2020</meta:user-defined>
    <meta:user-defined meta:name="OVERHEIDop.publicationIssue">121166</meta:user-defined>
    <meta:user-defined meta:name="OVERHEIDop.GmbID/DC.identifier">gmb-2020-121166</meta:user-defined>
    <meta:user-defined meta:name="OVERHEIDop.versieInformatie"/>
  </office:meta>
</office:document-meta>
</file>