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Tijdelijkcameratoezichti55afbe83-9d86-48e5-9025-2cca35bac253.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bullet style:num-suffix="" text:bullet-char="​" text:level="1">
        <style:list-level-properties text:min-label-width="10mm"/>
      </text:list-level-style-bullet>
    </text:list-style>
    <text:list-style style:name="id1-3-2-2-1-2-3">
      <text:list-level-style-bullet style:num-suffix="" text:bullet-char="​" text:level="1">
        <style:list-level-properties text:min-label-width="10mm"/>
      </text:list-level-style-bullet>
    </text:list-style>
    <text:list-style style:name="id1-3-2-2-1-2-4">
      <text:list-level-style-bullet style:num-suffix="" text:bullet-char="​" text:level="1">
        <style:list-level-properties text:min-label-width="10mm"/>
      </text:list-level-style-bullet>
    </text:list-style>
    <text:list-style style:name="id1-3-2-2-1-2-5">
      <text:list-level-style-bullet style:num-suffix="" text:bullet-char="​" text:level="1">
        <style:list-level-properties text:min-label-width="10mm"/>
      </text:list-level-style-bullet>
    </text:list-style>
    <text:list-style style:name="id1-3-2-2-1-2-6">
      <text:list-level-style-bullet style:num-suffix="" text:bullet-char="​" text:level="1">
        <style:list-level-properties text:min-label-width="10mm"/>
      </text:list-level-style-bullet>
    </text:list-style>
    <text:list-style style:name="id1-3-2-2-1-2-7">
      <text:list-level-style-bullet style:num-suffix="" text:bullet-char="​" text:level="1">
        <style:list-level-properties text:min-label-width="10mm"/>
      </text:list-level-style-bullet>
    </text:list-style>
    <text:list-style style:name="id1-3-2-2-1-2-8">
      <text:list-level-style-bullet style:num-suffix="" text:bullet-char="​" text:level="1">
        <style:list-level-properties text:min-label-width="10mm"/>
      </text:list-level-style-bullet>
    </text:list-style>
    <text:list-style style:name="id1-3-2-2-1-2-9">
      <text:list-level-style-bullet style:num-suffix="" text:bullet-char="​" text:level="1">
        <style:list-level-properties text:min-label-width="10mm"/>
      </text:list-level-style-bullet>
    </text:list-style>
    <text:list-style style:name="id1-3-2-2-1-2-10">
      <text:list-level-style-bullet style:num-suffix="" text:bullet-char="​" text:level="1">
        <style:list-level-properties text:min-label-width="10mm"/>
      </text:list-level-style-bullet>
    </text:list-style>
    <text:list-style style:name="id1-3-2-2-1-2-11">
      <text:list-level-style-bullet style:num-suffix="" text:bullet-char="​" text:level="1">
        <style:list-level-properties text:min-label-width="10mm"/>
      </text:list-level-style-bullet>
    </text:list-style>
    <text:list-style style:name="id1-3-2-2-1-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8-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Gebiedsaanwijzing cameratoezicht Anne Frank Plantsoen e.o., gemeente Gouda</text:p>
      <text:section text:name="regeling_id1-3-2" text:style-name="regeling">
        <text:section text:name="aanhef_id1-3-2-1" text:style-name="aanhef">
          <text:section text:name="preambule_id1-3-2-1-1" text:style-name="preambule">
            <text:p text:style-name="al">
            <text:span text:style-name="nadrukvet">de burgemeester van Gouda</text:span>
          </text:p>
            <text:p text:style-name="al"/>
            <text:p text:style-name="al">overwegende dat:</text:p>
            <text:p text:style-name="al"/>
            <text:p text:style-name="al">in Nederland, maar ook wereldwijd, een uitbraak van het Corona virus (COVID-19) gaande is. Ter bescherming van de veiligheid en de publieke gezondheid er maatregelen worden genomen om verdere verspreiding van het virus tegen te gaan; </text:p>
            <text:p text:style-name="al"/>
            <text:p text:style-name="al">op 12 maart 2020 door het kabinet is besloten dat samenkomsten met meer dan 100 personen worden afgelast en op 23 maart 2020 aanvullende en verscherpte landelijke maatregelen bekend zijn gemaakt, waaronder een verbod op groepsvorming door 3 of meer personen waarbij onderling geen 1,5 meter afstand wordt gehouden en een verbod op samenkomsten, ongeacht het aantal personen; </text:p>
            <text:p text:style-name="al"/>
            <text:p text:style-name="al">de voorzitter van de Veiligheidsregio Midden Holland, vanwege het kunnen garanderen van de zorgcontinuïteit binnen het grondgebied van de Veiligheidsregio Hollands Midden in relatie tot de primair op de permante en vaste inwoners binnen de regio afgestemde beperkte beschikbaarheid van zorgfaciliteiten, heeft besloten om groepsvorming, waarbij minder dan 1,5 meter in acht wordt genomen, en samenkomsten van personen te verbieden in de 3e wijziging van de Noodverordening COVID-19; </text:p>
            <text:p text:style-name="al"/>
            <text:p text:style-name="al">uit sfeerrapportages van Stadstoezicht en de politie blijkt dat er in het Anne Frank Plantsoen in de afgelopen periode op meerdere momenten grotere en kleinere groepen van personen bijeenkomen; </text:p>
            <text:p text:style-name="al"/>
            <text:p text:style-name="al">dit met zich meebrengt dat het plantsoen de facto een samenkomstfunctie vervult, waarbij het bepaalde in de Noodverordening, te weten het onderling afstand bewaren van 1,5 meter en het verbod om samenkomsten te organiseren dan wel te laten ontstaan, in het gedrang komt; </text:p>
            <text:p text:style-name="al"/>
            <text:p text:style-name="al">naar redelijke verwachting dit plantsoen, gelet op ervaringen vanuit het verleden, op meer momenten en door meer personen zal worden bezocht gedurende de periode van de Ramadan;</text:p>
            <text:p text:style-name="al"/>
            <text:p text:style-name="al">dit op onaanvaardbare wijze het risico op verspreiding van het coronavirus verhoogt;</text:p>
            <text:p text:style-name="al"/>
            <text:p text:style-name="al">in de voorliggende periode door Stadstoezicht en de politie al diverse waarschuwingen zijn uitgedeeld aan personen die in het plantsoen samenkomen en tevens flankerende maatregelen zijn genomen, zoals het plaatsen van bebording met daarop de uitgangspunten van de Noodverordening en de boodschap dat de duur van het verblijf zo kort mogelijk gehouden dient te worden. Deze maatregelen tot op heden niet of nauwelijks effect hebben op het aantal personen dat op deze locatie samenkomt;</text:p>
            <text:p text:style-name="al"/>
            <text:p text:style-name="al">het van het grootste belang is dat de Noodverordening COVID-19 door eenieder strikt wordt nageleefd, om verdere en snellere verspreiding van het COVID-19 virus tegen te gaan. Ondersteuning van de handhaving van de Noodverordening COVID-19 door middel van cameratoezicht, gelet op het vorenstaande en gezien de risico’s ten aanzien van het virus voor de veiligheid en publieke gezondheid noodzakelijk is. Daarvan tevens een preventieve werking uitgaat;</text:p>
            <text:p text:style-name="al"/>
            <text:p text:style-name="al">de burgemeester, overeenkomstig artikel 151c van de Gemeentewet en artikel 2:39, eerste lid van de Algemene plaatselijke verordening Gouda 2009 kan besluiten tot plaatsing van tijdelijke camera’s voor een bepaalde duur ten behoeve van het toezicht op een openbare plaats, in het belang van de handhaving van de openbare orde; </text:p>
            <text:p text:style-name="al"/>
            <text:p text:style-name="al">het cameratoezicht in het hierna te noemen gebied voldoet aan de eisen die artikel 151c van de Gemeentewet stelt aan het instellen van cameratoezicht; </text:p>
            <text:p text:style-name="al"/>
            <text:p text:style-name="al">met de officier van justitie op 24 april 2020 overleg heeft plaatsgevonden, dat daadwerkelijk gebruik van de camera’s zal plaatsvinden gedurende 24 uur per dag voor het verkrijgen van een zo groot mogelijk rendement en dat de camerabeelden maximaal 16 uur per dag rechtstreeks worden uitgekeken en dat deze uitkijktijden worden afgestemd op het gemiddelde incidentenpatroon over een bepaalde periode; </text:p>
            <text:p text:style-name="al"/>
            <text:p text:style-name="al">de duur van plaatsing van de camera’s, het rechtstreeks uitkijken gedurende maximaal 16 uur per dag en de omvang van het gebied proportioneel zijn in relatie tot het beoogde legitieme doel; </text:p>
            <text:p text:style-name="al"/>
            <text:p text:style-name="al">het plaatsen van camera’s op kenbaar te maken (vaste) plaatsen binnen het hierna te noemen gebied noodzakelijk is in het belang van de handhaving van de openbare orde en zal bijdragen aan het verhogen van de veiligheid en de (volks-)gezondheid;</text:p>
            <text:p text:style-name="al"/>
            <text:p text:style-name="al">het gebied van de Futselaarlocatie te Gouda is aangewezen als gebied voor cameratoezicht, maar dat daar, in deze crisistijd, op dit moment juist geen overlast of criminaliteit wordt waargenomen en ervaren, waardoor, na overleg met de bewoners, het cameratoezicht aldaar tijdelijk kan worden geschorst en de camera van die locatie zal worden verplaatst naar het Anne Frank Plantsoen. Direct na afloop van de werking van dit besluit de camera zal worden teruggeplaatst op de Futselaarlocatie.</text:p>
            <text:p text:style-name="al"/>
            <text:p text:style-name="al">gelet op: </text:p>
            <text:p text:style-name="al"/>
            <text:p text:style-name="al">het bepaalde in artikel 151c van de Gemeentewet en artikel 2:39, eerste lid van de Algemene plaatselijke verordening Gouda 2009; </text:p>
            <text:p text:style-name="al"/>
            <text:p text:style-name="al">
            <text:span text:style-name="nadrukvet">besluit :</text:span>
          </text:p>
          </text:section>
        </text:section>
        <text:section text:name="regeling-tekst_id1-3-2-2" text:style-name="regeling-tekst">
          <text:section text:name="artikel_id1-3-2-2-1" text:style-name="artikel">
            <text:p text:style-name="artikel_kop_titel"><text:span text:style-name="artikel_kop_label"/> <text:span text:style-name="artikel_kop_nr"/> </text:p>
            <text:list text:style-name="id1-3-2-2-1-2">
              <text:list-item text:style-override="id1-3-2-2-1-2-1">
                <text:number>1.</text:number>
                <text:p text:style-name="al">het gebied als weergegeven op de kaart in bijlage 1, die deel uitmaakt van dit besluit, aan te wijzen als gebieden waar tijdelijk cameratoezicht zal plaatsvinden. Dit betreft het gebied dat is ingesloten door de volgende wegen, waarbij de wegen zelf zijn inbegrepen: </text:p>
              </text:list-item>
              <text:list-item text:style-override="id1-3-2-2-1-2-2">
                <text:number/>
                <text:p text:style-name="al">Willem den Burgpad </text:p>
              </text:list-item>
              <text:list-item text:style-override="id1-3-2-2-1-2-3">
                <text:number/>
                <text:p text:style-name="al">De Rijkenstraat</text:p>
              </text:list-item>
              <text:list-item text:style-override="id1-3-2-2-1-2-4">
                <text:number/>
                <text:p text:style-name="al">Vrijheidslaan</text:p>
              </text:list-item>
              <text:list-item text:style-override="id1-3-2-2-1-2-5">
                <text:number/>
                <text:p text:style-name="al">Dunantsingel</text:p>
              </text:list-item>
              <text:list-item text:style-override="id1-3-2-2-1-2-6">
                <text:number/>
                <text:p text:style-name="al">Verzetsdaad</text:p>
              </text:list-item>
              <text:list-item text:style-override="id1-3-2-2-1-2-7">
                <text:number/>
                <text:p text:style-name="al">De Kortenstraat</text:p>
              </text:list-item>
              <text:list-item text:style-override="id1-3-2-2-1-2-8">
                <text:number/>
                <text:p text:style-name="al">Anna Frankplantsoen</text:p>
              </text:list-item>
              <text:list-item text:style-override="id1-3-2-2-1-2-9">
                <text:number/>
                <text:p text:style-name="al">Sportlaan</text:p>
              </text:list-item>
              <text:list-item text:style-override="id1-3-2-2-1-2-10">
                <text:number/>
                <text:p text:style-name="al">De Kortenstraat</text:p>
              </text:list-item>
              <text:list-item text:style-override="id1-3-2-2-1-2-11">
                <text:number/>
                <text:p text:style-name="al">Anne Frankplantsoen</text:p>
              </text:list-item>
            </text:list>
            <text:p text:style-name="al"/>
            <text:list text:style-name="id1-3-2-2-1-4">
              <text:list-item text:style-override="id1-3-2-2-1-4-1">
                <text:number>2.</text:number>
                <text:p text:style-name="al">de werking van het besluit d.d. 3 maart 2020 inzake het aanwijzen van het gebied van de Futselaarslocatie als gebied waar tijdelijk cameratoezicht zal plaatsvinden op te schorten voor de duur van de werking van dit besluit. De aldaar geplaatste camera zal gedurende deze periode worden verplaatst naar de Sportlaan, nabij het Anne Frank Plantsoen. Als dit besluit niet langer van kracht is wordt de camera teruggeplaatst op de Futselaarlocatie.</text:p>
              </text:list-item>
            </text:list>
            <text:p text:style-name="al"/>
            <text:list text:style-name="id1-3-2-2-1-6">
              <text:list-item text:style-override="id1-3-2-2-1-6-1">
                <text:number>3.</text:number>
                <text:p text:style-name="al">dat dit besluit in werking treedt op 24 april 2020 en dat het cameratoezicht in het onder 1. aangewezen gebied plaats zal vinden in de periode van zaterdag 25 april 2020, uiterlijk tot en met zaterdag 27 juni 2020 of totdat zal worden overgegaan tot intrekking van dit besluit. </text:p>
              </text:list-item>
            </text:list>
            <text:p text:style-name="al"/>
            <text:list text:style-name="id1-3-2-2-1-8">
              <text:list-item text:style-override="id1-3-2-2-1-8-1">
                <text:number>4.</text:number>
                <text:p text:style-name="al">vast te stellen dat de incidenten in bovenstaand cameratoezichtgebied 24 uur worden opgenomen en dat de camerabeelden maximaal 16 uur per dag rechtstreeks worden uitgekeken, waarbij de uitkijktijden worden afgestemd op het gemiddelde incidentenpatroon over een bepaalde periode. </text:p>
              </text:list-item>
            </text:list>
          </text:section>
        </text:section>
        <text:section text:name="regeling-sluiting_id1-3-2-3" text:style-name="regeling-sluiting">
          <text:section text:name="ondertekening_id1-3-2-3-1">
            <text:p><text:span text:style-name="functie">Aldus besloten op 24 april 2020 te Gouda. </text:span></text:p>
          </text:section>
          <text:section text:name="ondertekening_id1-3-2-3-2">
            <text:p><text:span text:style-name="functie"/></text:p>
            <text:p><text:span text:style-name="functie"> De burgemeester van Gouda,</text:span></text:p>
            <text:p><text:span text:style-name="functie"> mr. drs. P. Verhoeve</text:span></text:p>
          </text:section>
        </text:section>
        <text:section text:name="bijlage_id1-3-2-4" text:style-name="bijlage">
          <text:p text:style-name="bijlage_top"/>
          <text:p text:style-name="hoofdstuk_kop"><text:span text:style-name="label">Bijlage:</text:span> <text:span text:style-name="nr"/> </text:p>
          <text:list text:style-name="id1-3-2-4-2">
            <text:list-item text:style-override="id1-3-2-4-2-1">
              <text:number>1.</text:number>
              <text:p text:style-name="al">Kaart Tijdelijk cameratoezicht omgeving Anne Frank Plantsoen, Sportlaan, De Kortestraat en Verzetslaan</text:p>
              <text:p text:style-name="al">
              <draw:frame><draw:text-box><text:section text:name="plaatje_id1-3-2-4-2-1-3-1" text:style-name="plaatje">
                <text:p text:style-name="illustratie_id1-3-2-4-2-1-3-1-1"><draw:frame draw:style-name="illustratie_id1-3-2-4-2-1-3-1-1" text:anchor-type="paragraph" svg:width="153mm" svg:height="108.15849056603773mm"><draw:image xlink:href="Pictures/Tijdelijkcameratoezichti55afbe83-9d86-48e5-9025-2cca35bac253.png" xlink:type="simple"/></draw:frame></text:p>
              </text:section></draw:text-box></draw:frame>
            </text:p>
            </text:list-item>
          </text:list>
          <text:p text:style-name="al"/>
          <text:p text:style-name="al"/>
          <text:p text:style-name="al"/>
          <text:p text:style-name="al">
          <text:span text:style-name="nadrukvet">
            <text:span text:style-name="nadrukcur">Bezwaarmogelijkheid</text:span>
          </text:span>
        </text:p>
          <text:p text:style-name="al">Als u het niet eens bent met dit besluit dan kunt u op grond van de Algemene wet bestuursrecht binnen zes weken na de dag van verzending van dit besluit een bezwaarschrift indienen bij de burgemeester van Gouda. Het indienen van een bezwaarschrift schort de werking van dit besluit niet op. Het bezwaarschrift moet tenminste uw naam en adres bevatten, de datum, een omschrijving van het besluit waartegen bezwaar wordt gemaakt en de gronden van het bezwaar en voorzien zijn van uw handtekening. </text:p>
          <text:p text:style-name="al"/>
          <text:p text:style-name="al">Voorts word u verzocht een afschrift van het bestreden besluit mee te sturen. Het bezwaarschrift moet u sturen naar de burgemeester van Gouda, Centraal Juridische Afdeling, Postbus 1086, 2800 BB te Gouda. Desgewenst kunt u de Voorzieningenrechter van de Arrondissementsrechtbank, postbus 20302, 2500 EH Den Haag, om het treffen van een voorlopige voorziening verzoeken. Voor de behandeling van een dergelijk verzoek is griffierecht verschuldigd. De griffie van de rechtbank zendt ter betaling een acceptgiro toe.</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3-1-1" style:parent-style-name="Standard">
      <style:paragraph-properties style:line-spacing="0mm" style:text-autospace="none" ofo:line-height="0.001cm"/>
    </style:style>
    <style:style style:family="graphic" style:name="illustratie_id1-3-2-4-2-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109390</text:span><text:line-break/><text:date style:data-style-name="dag" text:fixed="true" text:date-value="2020-04-24"/><text:line-break/><text:date style:data-style-name="jaar" text:fixed="true" text:date-value="2020-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09390</text:span><text:date style:data-style-name="nicedate" text:fixed="true" text:date-value="2020-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09390</text:span><text:date style:data-style-name="nicedate" text:fixed="true" text:date-value="2020-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2.7/xml/MC-DRP-OverigeBvAS-Web-CB.xml</meta:user-defined>
    <meta:user-defined meta:name="OVERHEID.Gemeente/DC.creator">Gouda</meta:user-defined>
    <meta:user-defined meta:name="OVERHEID.Informatietype/DC.type">officiële publicatie</meta:user-defined>
    <meta:user-defined meta:name="OVERHEIDgvop.Informatietype/DC.type">Overige besluiten van algemene strekking</meta:user-defined>
    <meta:user-defined meta:name="OVERHEID.Gemeente/DCTERMS.publisher">Gouda</meta:user-defined>
    <meta:user-defined meta:name="OVERHEID.Gemeente/OVERHEID.authority">Gouda</meta:user-defined>
    <meta:user-defined meta:name="OVERHEID.TaxonomieBeleidsagenda/OVERHEID.category">Openbare orde en veiligheid | Organisatie en beleid</meta:user-defined>
    <meta:user-defined meta:name="DC.source">artikel 151c van de Gemeentewet]|[1.0:c:BWBR0005416&amp;artikel=151c&amp;g=2020-01-01</meta:user-defined>
    <meta:user-defined meta:name="DC.source">https://decentrale.regelgeving.overheid.nl/cvdr/xhtmloutput/Historie/Gouda/609401/CVDR609401_1.html</meta:user-defined>
    <meta:user-defined meta:name="OVERHEIDop.referentienummer">1259536</meta:user-defined>
    <dc:language>nl</dc:language>
    <meta:user-defined meta:name="OVERHEID.Gemeente/DC.spatial">Gouda</meta:user-defined>
    <meta:user-defined meta:name="DC.title">Gebiedsaanwijzing cameratoezicht Anne Frank Plantsoen e.o., gemeente Gouda</meta:user-defined>
    <meta:user-defined meta:name="DCTERMS.W3CDTF/DCTERMS.available">2020-04-24</meta:user-defined>
    <meta:user-defined meta:name="DCTERMS.W3CDTF/OVERHEIDop.jaargang">2020</meta:user-defined>
    <meta:user-defined meta:name="OVERHEIDop.publicationIssue">109390</meta:user-defined>
    <meta:user-defined meta:name="OVERHEIDop.GmbID/DC.identifier">gmb-2020-109390</meta:user-defined>
    <meta:user-defined meta:name="OVERHEIDop.versieInformatie"/>
  </office:meta>
</office:document-meta>
</file>