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xtern mandaatbesluit, gemeente Berke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burgemeester en wethouders van Berkelland heeft op 24 maart 2020 besloten om:</text:p>
            <text:list text:style-name="id1-3-2-1-1-2">
              <text:list-item text:style-override="id1-3-2-1-1-2-1">
                <text:number>1.</text:number>
                <text:p text:style-name="al">Mandaat te verlenen aan de regionale werkgroep woon- en vastgoedmonitor om de aanbestedingsprocedure uit te voeren (vragen te beantwoorden, inschrijvingen te beoordelen, de voorlopige en definitieve gunning vast te stellen).</text:p>
              </text:list-item>
              <text:list-item text:style-override="id1-3-2-1-1-2-2">
                <text:number>2.</text:number>
                <text:p text:style-name="al">Mandaat te verlenen aan de ambtelijk projectleider, mevr. M. Vreman (of diens plaatsvervanger) en de adviseur inkoop, mevr. E. Eising-Hoeksma (of diens plaatsvervanger), beiden werkzaam bij de gemeente Aalten, om de voorlopige en definitieve gunning schriftelijk bekend te maken aan de partijen die zich hebben ingeschreven.</text:p>
              </text:list-item>
              <text:list-item text:style-override="id1-3-2-1-1-2-3">
                <text:number>3.</text:number>
                <text:p text:style-name="al">Mandaat te verlenen aan Wethouder T.M.M. Kok (of diens plaatsvervanger) van de gemeente Aalten om de overeenkomst met de winnaar van de aanbestedingsprocedure te onderteken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01892</text:span><text:line-break/><text:date style:data-style-name="dag" text:fixed="true" text:date-value="2020-04-21"/><text:line-break/><text:date style:data-style-name="jaar" text:fixed="true" text:date-value="2020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01892</text:span><text:date style:data-style-name="nicedate" text:fixed="true" text:date-value="2020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01892</text:span><text:date style:data-style-name="nicedate" text:fixed="true" text:date-value="2020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ZM/2.6/xml/MC-DRP-OverigeBvAS-Web-ZM.xml</meta:user-defined>
    <meta:user-defined meta:name="OVERHEID.Gemeente/DC.creator">Berkelland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/OVERHEID.category">Bestuur | Organisatie en beleid</meta:user-defined>
    <meta:user-defined meta:name="DC.source">Onbekend</meta:user-defined>
    <dc:language>nl</dc:language>
    <meta:user-defined meta:name="OVERHEID.Gemeente/DC.spatial">Berkelland</meta:user-defined>
    <meta:user-defined meta:name="DC.title">Extern mandaatbesluit, gemeente Berkelland</meta:user-defined>
    <meta:user-defined meta:name="DCTERMS.W3CDTF/DCTERMS.available">2020-04-21</meta:user-defined>
    <meta:user-defined meta:name="DCTERMS.W3CDTF/OVERHEIDop.jaargang">2020</meta:user-defined>
    <meta:user-defined meta:name="OVERHEIDop.publicationIssue">101892</meta:user-defined>
    <meta:user-defined meta:name="OVERHEIDop.GmbID/DC.identifier">gmb-2020-101892</meta:user-defined>
    <meta:user-defined meta:name="OVERHEIDop.versieInformatie"/>
  </office:meta>
</office:document-meta>
</file>