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</office:automatic-styles>
  <office:body>
    <office:text>
      <text:p text:style-name="new_page_staatscourant"/>
      <text:p text:style-name="single-kop-titel">Verleende omzettingsvergunning (kamerverhuur), Vleutenseweg 459   te Utrecht, HZ_HUIS-19-0491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/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row table:style-name="row">
                  <table:table-cell table:style-name="entry" table:number-rows-spanned="1" table:number-columns-spanned="1">
                    <text:p text:style-name="table_al">Burgemeester en Wethouders maken bekend dat voor het   onderstaande adres (tijdelijke) vergunning is verleend: </text:p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Vleutenseweg 459 te Utrecht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Toelichting: Het verlengen    van een tijdelijke vergunning voor kamerverhuur voor een ouder kind   situati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HZ_HUIS-19-04912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Verleend: 10-04-2019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Verzenddatum/bekendmaking besluit: 12-04-2019</text:p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Bezwaar maken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Tegen dit besluit kunt u bezwaar maken. Een bezwaarschrift moet   binnen 6 weken ingediend worden. Deze termijn gaat in op de dag na de   bekendmaking van het besluit aan de aanvrager.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Online bezwaar maken via www.utrecht.nl/bezwaa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Schriftelijk bezwaar maken per brief, dan kunt u uw   bezwaarschrift sturen naar het College van burgemeester en wethouders,   afdeling Juridische Zaken, Postbus 16200, 3500 CE  Utrecht.In het bezwaarschrift staat in elk   geval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uw naam, adres, datum, handtekening en telefoonnumm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de omschrijving en het kenmerk van het besluit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de reden van uw bezwaar</text:p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Stukken inzien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Wilt u deze aanvraag met de stukken die daarbij horen inzien?   Dat kan als volgt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Kijk op deze webpagina in de linker kolom of er bijlagen staan   die u wilt inzien.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E-mail naar bekendmakingen@utrecht.nl de volgende gegevens:   het kenmerk van deze aanvraag, uw naam, adres, telefoonnummer en welke   informatie u wilt ontvangen. Wij e-mailen u dan de voor u beschikbare   stukken.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Kom naar het Stadskantoor en maak hiervoor een balie-afspraak   via www.utrecht.nl/afspraakplannenbekijken.</text:p>
                  </table:table-cell>
                </table:table-row>
                <table:table-row table:style-name="row">
                  <table:table-cell table:style-name="entry" table:number-rows-spanned="1" table:number-columns-spanned="1"/>
                  <table:table-cell table:style-name="entry" table:number-rows-spanned="1" table:number-columns-spanned="1"/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98437</text:span><text:line-break/><text:date style:data-style-name="dag" text:fixed="true" text:date-value="2019-04-24"/><text:line-break/><text:date style:data-style-name="jaar" text:fixed="true" text:date-value="2019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98437</text:span><text:date style:data-style-name="nicedate" text:fixed="true" text:date-value="2019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98437</text:span><text:date style:data-style-name="nicedate" text:fixed="true" text:date-value="2019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erleende omzettingsvergunning (kamerverhuur), Vleutenseweg 459   te Utrecht, HZ_HUIS-19-04912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4-24</meta:user-defined>
    <meta:user-defined meta:name="OVERHEIDop.publicationIssue">98437</meta:user-defined>
    <meta:user-defined meta:name="OVERHEIDop.GmbID/DC.identifier">gmb-2019-98437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2HK 459</meta:user-defined>
    <meta:user-defined meta:name="OVERHEIDop.woonplaats">Utrecht</meta:user-defined>
    <meta:user-defined meta:name="OVERHEIDop.straatnaam">Vleutenseweg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784 456246</meta:user-defined>
    <meta:user-defined meta:name="OVERHEIDop.versieInformatie"/>
  </office:meta>
</office:document-meta>
</file>