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MEINESLEATWEI TEN WESTEN VAN NUMMER 51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loods op het perceel Meinesleatwei ten westen van nummer 51 te Akkrum (18 april 2019).</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7633</text:span><text:line-break/><text:date style:data-style-name="dag" text:fixed="true" text:date-value="2019-04-23"/><text:line-break/><text:date style:data-style-name="jaar" text:fixed="true" text:date-value="2019-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7633</text:span><text:date style:data-style-name="nicedate" text:fixed="true" text:date-value="2019-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7633</text:span><text:date style:data-style-name="nicedate" text:fixed="true" text:date-value="2019-04-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MEINESLEATWEI TEN WESTEN VAN NUMMER 51 AKKRUM</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23</meta:user-defined>
    <meta:user-defined meta:name="OVERHEIDop.publicationIssue">97633</meta:user-defined>
    <meta:user-defined meta:name="OVERHEIDop.GmbID/DC.identifier">gmb-2019-97633</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91MK 51</meta:user-defined>
    <meta:user-defined meta:name="OVERHEIDop.woonplaats">Akkrum</meta:user-defined>
    <meta:user-defined meta:name="OVERHEIDop.straatnaam">Meinesleatwei</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84144 562520</meta:user-defined>
    <meta:user-defined meta:name="OVERHEIDop.versieInformatie"/>
  </office:meta>
</office:document-meta>
</file>