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woning, Jan Pieterszoon Coenstraat 40 BS te Utrecht, HZ_WABO-19-129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n Pieterszoon Coenstraat 40 BS te Utrecht</text:span>
          </text:p>
            <text:p text:style-name="common-al">HZ_WABO-19-12907</text:p>
            <text:p text:style-name="common-al">Toelichting: het bouwen van een dakterras op een woning</text:p>
            <text:p text:style-name="common-al">Datum ontvangst aanvraag: 18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7515</text:span><text:line-break/><text:date style:data-style-name="dag" text:fixed="true" text:date-value="2019-04-23"/><text:line-break/><text:date style:data-style-name="jaar" text:fixed="true" text:date-value="2019-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7515</text:span><text:date style:data-style-name="nicedate" text:fixed="true" text:date-value="2019-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7515</text:span><text:date style:data-style-name="nicedate" text:fixed="true" text:date-value="2019-04-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terras op een woning, Jan Pieterszoon Coenstraat 40 BS te Utrecht, HZ_WABO-19-12907</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23</meta:user-defined>
    <meta:user-defined meta:name="OVERHEIDop.publicationIssue">97515</meta:user-defined>
    <meta:user-defined meta:name="OVERHEIDop.GmbID/DC.identifier">gmb-2019-97515</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EW 40 bs</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0091</meta:user-defined>
    <meta:user-defined meta:name="OVERHEID.EPSG28992/DC.spatial">135152.32 455829.53</meta:user-defined>
    <meta:user-defined meta:name="OVERHEIDop.versieInformatie"/>
  </office:meta>
</office:document-meta>
</file>