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maken van twee doorbraken in de dragende muur van een woning, Franz Schubertstraat 25 te Utrecht,  HZ_WABO-19-090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ranz Schubertstraat 25 te Utrecht</text:p>
            <text:p text:style-name="common-al">HZ_WABO-19-09069</text:p>
            <text:p text:style-name="common-al">Toelichting: het maken van twee doorbraken in de dragende muur van een woning</text:p>
            <text:p text:style-name="common-al">Datum besluit: 17 april 2019</text:p>
            <text:p text:style-name="common-al">Startdatum bezwaartermijn: 18 april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7511</text:span><text:line-break/><text:date style:data-style-name="dag" text:fixed="true" text:date-value="2019-04-23"/><text:line-break/><text:date style:data-style-name="jaar" text:fixed="true" text:date-value="2019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7511</text:span><text:date style:data-style-name="nicedate" text:fixed="true" text:date-value="2019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7511</text:span><text:date style:data-style-name="nicedate" text:fixed="true" text:date-value="2019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maken van twee doorbraken in de dragende muur van een woning, Franz Schubertstraat 25 te Utrecht,  HZ_WABO-19-09069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23</meta:user-defined>
    <meta:user-defined meta:name="OVERHEIDop.publicationIssue">97511</meta:user-defined>
    <meta:user-defined meta:name="OVERHEIDop.GmbID/DC.identifier">gmb-2019-97511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GS 25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489.27 455263.94</meta:user-defined>
    <meta:user-defined meta:name="OVERHEIDop.versieInformatie"/>
  </office:meta>
</office:document-meta>
</file>