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plaatsen van een dakkapel op het achterdakvlak van een woning, Barkasstraat 14 te Utrecht, HZ_WABO-19-128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arkasstraat 14 te Utrecht</text:span>
          </text:p>
            <text:p text:style-name="common-al">HZ_WABO-19-12824</text:p>
            <text:p text:style-name="common-al">Toelichting: het plaatsen van een dakkapel op het achterdakvlak van een woning</text:p>
            <text:p text:style-name="common-al">Datum ontvangst aanvraag: 17 april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97485</text:span><text:line-break/><text:date style:data-style-name="dag" text:fixed="true" text:date-value="2019-04-23"/><text:line-break/><text:date style:data-style-name="jaar" text:fixed="true" text:date-value="2019-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97485</text:span><text:date style:data-style-name="nicedate" text:fixed="true" text:date-value="2019-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97485</text:span><text:date style:data-style-name="nicedate" text:fixed="true" text:date-value="2019-04-2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plaatsen van een dakkapel op het achterdakvlak van een woning, Barkasstraat 14 te Utrecht, HZ_WABO-19-12824</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4-23</meta:user-defined>
    <meta:user-defined meta:name="OVERHEIDop.publicationIssue">97485</meta:user-defined>
    <meta:user-defined meta:name="OVERHEIDop.GmbID/DC.identifier">gmb-2019-97485</meta:user-defined>
    <meta:user-defined meta:name="OVERHEIDop.referentienummer">Aangemaakt met Squit 20/20 Publiceren</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4PK 14</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20070</meta:user-defined>
    <meta:user-defined meta:name="OVERHEID.EPSG28992/DC.spatial">133984.78 456753.45</meta:user-defined>
    <meta:user-defined meta:name="OVERHEIDop.versieInformatie"/>
  </office:meta>
</office:document-meta>
</file>