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maken van een dakterras, Abel Tasmanstraat 34 te Utrecht,  HZ_WABO-19-061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el Tasmanstraat 34 te Utrecht</text:p>
            <text:p text:style-name="common-al">HZ_WABO-19-06184</text:p>
            <text:p text:style-name="common-al">Toelichting: het bouwen van een dakopbouw en het mak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403</text:span><text:line-break/><text:date style:data-style-name="dag" text:fixed="true" text:date-value="2019-04-23"/><text:line-break/><text:date style:data-style-name="jaar" text:fixed="true" text:date-value="2019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403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403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opbouw en het maken van een dakterras, Abel Tasmanstraat 34 te Utrecht,  HZ_WABO-19-0618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3</meta:user-defined>
    <meta:user-defined meta:name="OVERHEIDop.publicationIssue">97403</meta:user-defined>
    <meta:user-defined meta:name="OVERHEIDop.GmbID/DC.identifier">gmb-2019-97403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GV 3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77.38 455675.16</meta:user-defined>
    <meta:user-defined meta:name="OVERHEIDop.versieInformatie"/>
  </office:meta>
</office:document-meta>
</file>