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zijde van een woning, Goethelaan 63 te Utrecht,  HZ_WABO-19-034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ethelaan 63 te Utrecht</text:p>
            <text:p text:style-name="common-al">HZ_WABO-19-03492</text:p>
            <text:p text:style-name="common-al">Toelichting: het bouwen van een dakkapel aan de achterzijde van een woning</text:p>
            <text:p text:style-name="common-al">Datum besluit: 16 april 2019</text:p>
            <text:p text:style-name="common-al">Startdatum bezwaartermijn: 18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402</text:span><text:line-break/><text:date style:data-style-name="dag" text:fixed="true" text:date-value="2019-04-19"/><text:line-break/><text:date style:data-style-name="jaar" text:fixed="true" text:date-value="2019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6402</text:span><text:date style:data-style-name="nicedate" text:fixed="true" text:date-value="2019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6402</text:span><text:date style:data-style-name="nicedate" text:fixed="true" text:date-value="2019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aan de achterzijde van een woning, Goethelaan 63 te Utrecht,  HZ_WABO-19-0349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9</meta:user-defined>
    <meta:user-defined meta:name="OVERHEIDop.publicationIssue">96402</meta:user-defined>
    <meta:user-defined meta:name="OVERHEIDop.GmbID/DC.identifier">gmb-2019-96402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VP 6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74.78 455657.86</meta:user-defined>
    <meta:user-defined meta:name="OVERHEIDop.versieInformatie"/>
  </office:meta>
</office:document-meta>
</file>