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nieuwen en veranderen van de reclame uitingen op het gebouw, Vleutenseweg 494 te Utrecht, HZ_WABO-19-122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leutenseweg 494 te Utrecht</text:span>
          </text:p>
            <text:p text:style-name="common-al">HZ_WABO-19-12275</text:p>
            <text:p text:style-name="common-al">Toelichting: het vernieuwen en veranderen van de reclame uitingen op het gebouw</text:p>
            <text:p text:style-name="common-al">Datum ontvangst aanvraag: 15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5781</text:span><text:line-break/><text:date style:data-style-name="dag" text:fixed="true" text:date-value="2019-04-19"/><text:line-break/><text:date style:data-style-name="jaar" text:fixed="true" text:date-value="2019-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5781</text:span><text:date style:data-style-name="nicedate" text:fixed="true" text:date-value="2019-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5781</text:span><text:date style:data-style-name="nicedate" text:fixed="true" text:date-value="2019-04-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nieuwen en veranderen van de reclame uitingen op het gebouw, Vleutenseweg 494 te Utrecht, HZ_WABO-19-12275</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19</meta:user-defined>
    <meta:user-defined meta:name="OVERHEIDop.publicationIssue">95781</meta:user-defined>
    <meta:user-defined meta:name="OVERHEIDop.GmbID/DC.identifier">gmb-2019-95781</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HZ 494</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EPSG28992/DC.spatial">134237.24 456338.49</meta:user-defined>
    <meta:user-defined meta:name="OVERHEIDop.versieInformatie"/>
  </office:meta>
</office:document-meta>
</file>