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een horecaterras bij een restaurant, Vleutenseweg 124 te Utrecht, HZ_WABO-19-125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124 te Utrecht</text:span>
          </text:p>
            <text:p text:style-name="common-al">HZ_WABO-19-12515</text:p>
            <text:p text:style-name="common-al">Toelichting: het realiseren van een horecaterras bij een restaurant</text:p>
            <text:p text:style-name="common-al">Datum ontvangst aanvraag: 16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4893</text:span><text:line-break/><text:date style:data-style-name="dag" text:fixed="true" text:date-value="2019-04-18"/><text:line-break/><text:date style:data-style-name="jaar" text:fixed="true" text:date-value="2019-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4893</text:span><text:date style:data-style-name="nicedate" text:fixed="true" text:date-value="2019-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4893</text:span><text:date style:data-style-name="nicedate" text:fixed="true" text:date-value="2019-04-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realiseren van een horecaterras bij een restaurant, Vleutenseweg 124 te Utrecht, HZ_WABO-19-1251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8</meta:user-defined>
    <meta:user-defined meta:name="OVERHEIDop.publicationIssue">94893</meta:user-defined>
    <meta:user-defined meta:name="OVERHEIDop.GmbID/DC.identifier">gmb-2019-94893</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PW 2 bs</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9504</meta:user-defined>
    <meta:user-defined meta:name="OVERHEID.EPSG28992/DC.spatial">135372.78 456097.65</meta:user-defined>
    <meta:user-defined meta:name="OVERHEIDop.versieInformatie"/>
  </office:meta>
</office:document-meta>
</file>